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a65b21968ab9375e767e854e15b5d015.jpg"/>
  <manifest:file-entry manifest:media-type="image/jpeg" manifest:full-path="Pictures/82edbd64ba550c44aca930f0a9430968.jpg"/>
  <manifest:file-entry manifest:media-type="image/jpeg" manifest:full-path="Pictures/f3349a592d38662a4721712567283a0f.jpg"/>
  <manifest:file-entry manifest:media-type="image/jpeg" manifest:full-path="Pictures/1b6dc57cec50dba585fd8c02ec56ddaa.jpg"/>
  <manifest:file-entry manifest:media-type="image/gif" manifest:full-path="Pictures/4c2b1279dc6c302680e4b0d9cb08fa1c.gif"/>
  <manifest:file-entry manifest:media-type="image/jpeg" manifest:full-path="Pictures/f0f8c82ad4cc7d640b709b908b0ad5c8.jpg"/>
  <manifest:file-entry manifest:media-type="image/jpeg" manifest:full-path="Pictures/e4e9d6436ad5444483fd5ea9c1ea47c0.jpg"/>
  <manifest:file-entry manifest:media-type="image/jpeg" manifest:full-path="Pictures/90846117ed7de41dbadd7489f3cac051.jpeg"/>
  <manifest:file-entry manifest:media-type="image/jpeg" manifest:full-path="Pictures/7121246f8184ee1095069d35f2c8def9.jpg"/>
  <manifest:file-entry manifest:media-type="image/jpeg" manifest:full-path="Pictures/671518a565941c5662fd80b37e66d5d8.jpg"/>
  <manifest:file-entry manifest:media-type="image/jpeg" manifest:full-path="Pictures/1aaccc4790cffc3daf11c4b8322304cb.jpg"/>
  <manifest:file-entry manifest:media-type="image/jpeg" manifest:full-path="Pictures/3e51a50978295e2c1108949f16b7fc29.jpg"/>
  <manifest:file-entry manifest:media-type="image/jpeg" manifest:full-path="Pictures/7ea11e8e94a3192b078ddf23339afa14.jpg"/>
  <manifest:file-entry manifest:media-type="image/jpeg" manifest:full-path="Pictures/766669f11ef14b0b276ee0342695aa9a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product-compliance.net/doku.php?id=start" text:style-name="Internet_20_link" text:visited-style-name="Visited_20_Internet_20_Link">Startseite</text:a><text:line-break/><text:line-break/><text:a xlink:type="simple" xlink:href="https://product-compliance.net/doku.php?id=zusatzinformationen:start" text:style-name="Internet_20_link" text:visited-style-name="Visited_20_Internet_20_Link">Informationsseite</text:a><text:line-break/><text:line-break/><text:a xlink:type="simple" xlink:href="https://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5:p05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Arbeitsschutz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2.1622606614447cm" style:rel-height="scale"><draw:image xlink:href="Pictures/a65b21968ab9375e767e854e15b5d015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product-compliance.net/doku.php?id=zusatzinformationen:lex_hn:p05:p05_01" text:style-name="Internet_20_link" text:visited-style-name="Visited_20_Internet_20_Link">Sicherheit und Gesundheitsschutz der Arbeitnehmer bei der Arbeit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4" text:anchor-type="as-char" draw:z-index="4" svg:width="2.6458333333333cm" style:rel-width="100%" svg:height="1.7659689465409cm" style:rel-height="scale"><draw:image xlink:href="Pictures/82edbd64ba550c44aca930f0a9430968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product-compliance.net/doku.php?id=zusatzinformationen:lex_hn:p05:p05_02" text:style-name="Internet_20_link" text:visited-style-name="Visited_20_Internet_20_Link">Sicherheit und Gesundheitsschutz in Arbeitsstätten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5" text:anchor-type="as-char" draw:z-index="5" svg:width="2.6458333333333cm" style:rel-width="100%" svg:height="1.7659689465409cm" style:rel-height="scale"><draw:image xlink:href="Pictures/f3349a592d38662a4721712567283a0f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product-compliance.net/doku.php?id=zusatzinformationen:lex_hn:p05:p05_03" text:style-name="Internet_20_link" text:visited-style-name="Visited_20_Internet_20_Link">Sicherheit und Gesundheitsschutz bei der Benutzung persönlicher Schutzausrüstungen durch Arbeitnehmer bei der Arbeit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6" text:anchor-type="as-char" draw:z-index="6" svg:width="2.6458333333333cm" style:rel-width="100%" svg:height="1.6926000769823cm" style:rel-height="scale"><draw:image xlink:href="Pictures/1b6dc57cec50dba585fd8c02ec56ddaa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product-compliance.net/doku.php?id=zusatzinformationen:lex_hn:p05:p05_04" text:style-name="Internet_20_link" text:visited-style-name="Visited_20_Internet_20_Link">Sicherheit und Gesundheitsschutz auf zeitlich begrenzten oder ortsveränderlichen Baustellen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7" text:anchor-type="as-char" draw:z-index="7" svg:width="2.6458333333333cm" style:rel-width="100%" svg:height="2.6458333333333cm" style:rel-height="scale"><draw:image xlink:href="Pictures/4c2b1279dc6c302680e4b0d9cb08fa1c.gif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product-compliance.net/doku.php?id=zusatzinformationen:lex_hn:p05:p05_05" text:style-name="Internet_20_link" text:visited-style-name="Visited_20_Internet_20_Link">Sicherheits- und/oder Gesundheitsschutzkennzeichnung am Arbeitsplatz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8" text:anchor-type="as-char" draw:z-index="8" svg:width="2.6458333333333cm" style:rel-width="100%" svg:height="1.741169008587cm" style:rel-height="scale"><draw:image xlink:href="Pictures/f0f8c82ad4cc7d640b709b908b0ad5c8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product-compliance.net/doku.php?id=zusatzinformationen:lex_hn:p05:p05_06" text:style-name="Internet_20_link" text:visited-style-name="Visited_20_Internet_20_Link">Gefährdung der Arbeitnehmer durch chemische Arbeitsstoffe bei der Arbeit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9" text:anchor-type="as-char" draw:z-index="9" svg:width="2.6458333333333cm" style:rel-width="100%" svg:height="2.7311827956989cm" style:rel-height="scale"><draw:image xlink:href="Pictures/e4e9d6436ad5444483fd5ea9c1ea47c0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product-compliance.net/doku.php?id=zusatzinformationen:lex_hn:p05:p05_07" text:style-name="Internet_20_link" text:visited-style-name="Visited_20_Internet_20_Link">Gefährdung der Arbeitnehmer durch explosionsfähige Atmosphären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10" text:anchor-type="as-char" draw:z-index="10" svg:width="2.6458333333333cm" style:rel-width="100%" svg:height="1.5875cm" style:rel-height="scale"><draw:image xlink:href="Pictures/90846117ed7de41dbadd7489f3cac051.jpe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product-compliance.net/doku.php?id=zusatzinformationen:lex_hn:p05:p05_08" text:style-name="Internet_20_link" text:visited-style-name="Visited_20_Internet_20_Link">Schutz der Arbeitnehmer gegen Gefährdungen durch biologische Arbeitsstoffe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11" text:anchor-type="as-char" draw:z-index="11" svg:width="2.6458333333333cm" style:rel-width="100%" svg:height="1.3229166666667cm" style:rel-height="scale"><draw:image xlink:href="Pictures/7121246f8184ee1095069d35f2c8def9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product-compliance.net/doku.php?id=zusatzinformationen:lex_hn:p05:p05_09" text:style-name="Internet_20_link" text:visited-style-name="Visited_20_Internet_20_Link">Sicherheit und Gesundheit der Arbeitnehmer vor der Gefährdung durch physikalische Einwirkungen (Vibrationen)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12" text:anchor-type="as-char" draw:z-index="12" svg:width="2.6458333333333cm" style:rel-width="100%" svg:height="1.7659689465409cm" style:rel-height="scale"><draw:image xlink:href="Pictures/671518a565941c5662fd80b37e66d5d8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product-compliance.net/doku.php?id=zusatzinformationen:lex_hn:p05:p05_10" text:style-name="Internet_20_link" text:visited-style-name="Visited_20_Internet_20_Link">Sicherheit und Gesundheit der Arbeitnehmer vor der Gefährdung durch physikalische Einwirkungen (Lärm)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13" text:anchor-type="as-char" draw:z-index="13" svg:width="2.6458333333333cm" style:rel-width="100%" svg:height="2.6458333333333cm" style:rel-height="scale"><draw:image xlink:href="Pictures/1aaccc4790cffc3daf11c4b8322304cb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product-compliance.net/doku.php?id=zusatzinformationen:lex_hn:p05:p05_11" text:style-name="Internet_20_link" text:visited-style-name="Visited_20_Internet_20_Link">Schutz der Arbeitnehmer gegen Gefährdungen durch Karzinogene oder Mutagene bei der Arbeit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14" text:anchor-type="as-char" draw:z-index="14" svg:width="2.6458333333333cm" style:rel-width="100%" svg:height="1.7638888888889cm" style:rel-height="scale"><draw:image xlink:href="Pictures/3e51a50978295e2c1108949f16b7fc29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product-compliance.net/doku.php?id=zusatzinformationen:lex_hn:p05:p05_12" text:style-name="Internet_20_link" text:visited-style-name="Visited_20_Internet_20_Link">Sicherheit und Gesundheitsschutz bei der Benutzung von Arbeitsmitteln durch Arbeitnehmer bei der Arbeit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15" text:anchor-type="as-char" draw:z-index="15" svg:width="2.6458333333333cm" style:rel-width="100%" svg:height="1.5512075958702cm" style:rel-height="scale"><draw:image xlink:href="Pictures/7ea11e8e94a3192b078ddf23339afa14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product-compliance.net/doku.php?id=zusatzinformationen:lex_hn:p05:p05_13" text:style-name="Internet_20_link" text:visited-style-name="Visited_20_Internet_20_Link">Schutz der Arbeitnehmer gegen Gefährdungen durch Asbest am Arbeitsplatz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16" text:anchor-type="as-char" draw:z-index="16" svg:width="2.6458333333333cm" style:rel-width="100%" svg:height="1.7555882352941cm" style:rel-height="scale"><draw:image xlink:href="Pictures/766669f11ef14b0b276ee0342695aa9a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product-compliance.net/doku.php?id=zusatzinformationen:lex_hn:p05:p05_14" text:style-name="Internet_20_link" text:visited-style-name="Visited_20_Internet_20_Link">Schutz der Arbeitnehmer vor der Gefährdung durch elektromagnetische Felder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product-compliance.net/doku.php?id=zusatzinformationen:lex_hn:p05:p05_15" text:style-name="Internet_20_link" text:visited-style-name="Visited_20_Internet_20_Link">Verbesserung der Arbeitsbedingungen in der Plattformarbeit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…</text:span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1::43:43</meta:creation-date>
    <dc:creator>Generated</dc:creator>
    <dc:date>2026-09-01T21::43:43</dc:date>
    <dc:language>en-US</dc:language>
    <meta:editing-cycles>1</meta:editing-cycles>
    <meta:editing-duration>PT0S</meta:editing-duration>
    <dc:title>zusatzinformationen:lex_hn:p05:p05</dc:title>
  </office:meta>
</office:document-meta>
</file>