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6dc57cec50dba585fd8c02ec56dd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926000769823cm" style:rel-height="scale"><draw:image xlink:href="Pictures/1b6dc57cec50dba585fd8c02ec56ddaa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 und Gesundheitsschutz auf zeitlich begrenzten oder ortsveränderlichen Baustell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05" text:style-name="Internet_20_link" text:visited-style-name="Visited_20_Internet_20_Link">LINK</text:a><text:line-break/>…<text:line-break/>
<text:a xlink:type="simple" xlink:href="https://product-compliance.net/doku.php?id=zusatzinformationen:lex_hn:p05" text:style-name="Internet_20_link" text:visited-style-name="Visited_20_Internet_20_Link">LINK</text:a><text:line-break/>…<text:line-break/>
<text:a xlink:type="simple" xlink:href="https://product-compliance.net/doku.php?id=zusatzinformationen:lex_hn:p05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3::07:23</meta:creation-date>
    <dc:creator>Generated</dc:creator>
    <dc:date>2026-09-01T03::07:23</dc:date>
    <dc:language>en-US</dc:language>
    <meta:editing-cycles>1</meta:editing-cycles>
    <meta:editing-duration>PT0S</meta:editing-duration>
    <dc:title>zusatzinformationen:lex_hn:p05:p05_04</dc:title>
  </office:meta>
</office:document-meta>
</file>