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 der Arbeitnehmer vor der Gefährdung durch physikalische Einwirkungen (Vibrationen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2L0044&amp;qid=1530532952306" text:style-name="Internet_20_link" text:visited-style-name="Visited_20_Internet_20_Link">Richtlinie 2002/44/EG</text:a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2L0044-20190726" text:style-name="Internet_20_link" text:visited-style-name="Visited_20_Internet_20_Link">vom 26.07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l_rmvibrationsarbschv/" text:style-name="Internet_20_link" text:visited-style-name="Visited_20_Internet_20_Link">Lärm- und Vibrations-Arbeitsschutzverordnung</text:a>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2::42:50</meta:creation-date>
    <dc:creator>Generated</dc:creator>
    <dc:date>2026-08-29T22::42:50</dc:date>
    <dc:language>en-US</dc:language>
    <meta:editing-cycles>1</meta:editing-cycles>
    <meta:editing-duration>PT0S</meta:editing-duration>
    <dc:title>zusatzinformationen:lex_hn:p05:p05_09</dc:title>
  </office:meta>
</office:document-meta>
</file>