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aaccc4790cffc3daf11c4b8322304c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5:p05_1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5:p05" text:style-name="Internet_20_link" text:visited-style-name="Visited_20_Internet_20_Link">Arbeits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2.6458333333333cm" style:rel-height="scale"><draw:image xlink:href="Pictures/1aaccc4790cffc3daf11c4b8322304cb.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Schutz der Arbeitnehmer gegen Gefährdungen durch Karzinogene oder Mutagene bei der Arbeit</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4L0037&amp;qid=1583154613352" text:style-name="Internet_20_link" text:visited-style-name="Visited_20_Internet_20_Link">LINK</text:a><text:line-break/>Richtlinie 2004/37/EG des Europäischen Parlaments und des Rates vom 29. April 2004 über den Schutz der Arbeitnehmer gegen Gefährdung durch Karzinogene oder Mutagene bei der Arbeit (Sechste Einzelrichtlinie im Sinne von Artikel 16 Absatz 1 der Richtlinie 89/391/EWG des Rates)</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4L0037-20240408" text:style-name="Internet_20_link" text:visited-style-name="Visited_20_Internet_20_Link">vom 08.04.2024</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gefstoffv_2010/index.html" text:style-name="Internet_20_link" text:visited-style-name="Visited_20_Internet_20_Link">GefahrstoffVO</text:a></text:p>
      <text:p text:style-name="Text_20_body">mit <text:a xlink:type="simple" xlink:href="https://www.baua.de/DE/Angebote/Regelwerk/TRGS/TRGS-903.html" text:style-name="Internet_20_link" text:visited-style-name="Visited_20_Internet_20_Link">TRGS 903</text:a></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Übersicht zu staatlichen Technischen Regeln im Arbeitsschutz in Deutschland - siehe <text:a xlink:type="simple" xlink:href="http://www.tr.wissen-hilfe.de/Main_Page.htm" text:style-name="Internet_20_link" text:visited-style-name="Visited_20_Internet_20_Link">HIER</text:a><text:line-break/></text:p>
      <text:p text:style-name="Text_20_body">Übersicht zu Schriften der Unfallversicherungsträger in Deutschland - siehe <text:a xlink:type="simple" xlink:href="https://product-compliance.net/doku.php?id=arbeitsschutz:arbeitsschutz" text:style-name="Internet_20_link" text:visited-style-name="Visited_20_Internet_20_Link">HIER</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7::00:06</meta:creation-date>
    <dc:creator>Generated</dc:creator>
    <dc:date>2026-08-31T07::00:06</dc:date>
    <dc:language>en-US</dc:language>
    <meta:editing-cycles>1</meta:editing-cycles>
    <meta:editing-duration>PT0S</meta:editing-duration>
    <dc:title>zusatzinformationen:lex_hn:p05:p05_11</dc:title>
  </office:meta>
</office:document-meta>
</file>