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3e51a50978295e2c1108949f16b7fc2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line-break/><text:line-break/><text:a xlink:type="simple" xlink:href="https://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5:p05_12"/>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product-compliance.net/doku.php?id=zusatzinformationen:lex_hn:p05:p05" text:style-name="Internet_20_link" text:visited-style-name="Visited_20_Internet_20_Link">Arbeitsschutz</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638888888889cm" style:rel-height="scale"><draw:image xlink:href="Pictures/3e51a50978295e2c1108949f16b7fc29.jpg" xlink:type="simple" xlink:show="embed" xlink:actuate="onLoad"/></draw:frame>  </text:p>
          </table:table-cell>
          <table:table-cell office:value-type="string" table:style-name="tablecell"/>
          <table:table-cell office:value-type="string" table:style-name="tablecell">
            <text:p text:style-name="tablealignleft"><text:span text:style-name="">**Sicherheit und Gesundheitsschutz bei der Benutzung von Arbeitsmitteln durch Arbeitnehmer bei der Arbeit **</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09L0104&amp;qid=1438602090222" text:style-name="Internet_20_link" text:visited-style-name="Visited_20_Internet_20_Link">LINK</text:a><text:line-break/>Richtlinie 2009/104/EG des Europäischen Parlaments und des Rates vom 16. September 2009 über Mindestvorschriften für Sicherheit und Gesundheitsschutz bei Benutzung von Arbeitsmitteln durch Arbeitnehmer bei der Arbeit (Zweite Einzelrichtlinie im Sinne des Artikels 16 Absatz 1 der Richtlinie 89/391/EWG)</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a xlink:type="simple" xlink:href="https://www.gesetze-im-internet.de/betrsichv_2015/index.html" text:style-name="Internet_20_link" text:visited-style-name="Visited_20_Internet_20_Link">BetriebssicherheitsVO</text:a></text:p>
      <text:p text:style-name="Text_20_body">einzelne Aspekte auf der Grundlage des <text:a xlink:type="simple" xlink:href="https://www.gesetze-im-internet.de/_anlg/" text:style-name="Internet_20_link" text:visited-style-name="Visited_20_Internet_20_Link">Gesetzes über überwachungsbedürftigen Anlagen</text:a></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Übersicht zu staatlichen Technischen Regeln im Arbeitsschutz in Deutschland - siehe <text:a xlink:type="simple" xlink:href="http://www.tr.wissen-hilfe.de/Main_Page.htm" text:style-name="Internet_20_link" text:visited-style-name="Visited_20_Internet_20_Link">HIER</text:a><text:line-break/></text:p>
      <text:p text:style-name="Text_20_body">Übersicht zu Schriften der Unfallversicherungsträger in Deutschland - siehe <text:a xlink:type="simple" xlink:href="https://product-compliance.net/doku.php?id=arbeitsschutz:arbeitsschutz" text:style-name="Internet_20_link" text:visited-style-name="Visited_20_Internet_20_Link">HIER</text:a>)</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9::58:59</meta:creation-date>
    <dc:creator>Generated</dc:creator>
    <dc:date>2026-08-31T09::58:59</dc:date>
    <dc:language>en-US</dc:language>
    <meta:editing-cycles>1</meta:editing-cycles>
    <meta:editing-duration>PT0S</meta:editing-duration>
    <dc:title>zusatzinformationen:lex_hn:p05:p05_12</dc:title>
  </office:meta>
</office:document-meta>
</file>