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14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chutz der Arbeitnehmer vor der Gefährdung durch elektromagnetische Felder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3L0035&amp;qid=1459588750844" text:style-name="Internet_20_link" text:visited-style-name="Visited_20_Internet_20_Link">Richtlinie 2013/35/EU</text:a>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3L0035-20130629" text:style-name="Internet_20_link" text:visited-style-name="Visited_20_Internet_20_Link">vom 29.06.2013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etrsichv_2015/index.html" text:style-name="Internet_20_link" text:visited-style-name="Visited_20_Internet_20_Link">BetriebssicherheitsVO</text:a></text:p>
      <text:p text:style-name="Text_20_body">autonomes Recht der Unfallversicherungsträger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1::02:51</meta:creation-date>
    <dc:creator>Generated</dc:creator>
    <dc:date>2026-09-01T01::02:51</dc:date>
    <dc:language>en-US</dc:language>
    <meta:editing-cycles>1</meta:editing-cycles>
    <meta:editing-duration>PT0S</meta:editing-duration>
    <dc:title>zusatzinformationen:lex_hn:p05:p05_14</dc:title>
  </office:meta>
</office:document-meta>
</file>