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c2515e2d6dc6b20b66b313a564d84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6:p06" text:style-name="Internet_20_link" text:visited-style-name="Visited_20_Internet_20_Link">Materialien, Stoffe, Gefahrstoffe</text:a><text:line-break/><text:a xlink:type="simple" xlink:href="https://product-compliance.net/doku.php?id=zusatzinformationen:lex_hn:p07:p07" text:style-name="Internet_20_link" text:visited-style-name="Visited_20_Internet_20_Link">Elektrische Betriebsmittel, 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458333333333cm" style:rel-height="scale"><draw:image xlink:href="Pictures/bc2515e2d6dc6b20b66b313a564d849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schränkung der Verwendung bestimmter gefährlicher Stoffe in Elektro- und Elektronikgeräten (RoHS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26:48</meta:creation-date>
    <dc:creator>Generated</dc:creator>
    <dc:date>2026-08-31T08::26:48</dc:date>
    <dc:language>en-US</dc:language>
    <meta:editing-cycles>1</meta:editing-cycles>
    <meta:editing-duration>PT0S</meta:editing-duration>
    <dc:title>zusatzinformationen:lex_hn:p06:p06_04</dc:title>
  </office:meta>
</office:document-meta>
</file>