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23dcdef501f3f89cd6d5b3aa8eaf879.jpg"/>
  <manifest:file-entry manifest:media-type="image/jpeg" manifest:full-path="Pictures/98cf104cde252a240cf1e2c8d93903b3.jpg"/>
  <manifest:file-entry manifest:media-type="image/jpeg" manifest:full-path="Pictures/b9a2445c866a031c8601df30fd4752a0.jpg"/>
  <manifest:file-entry manifest:media-type="image/jpeg" manifest:full-path="Pictures/766ba107f2b27c5030180f6159e15678.jpg"/>
  <manifest:file-entry manifest:media-type="image/jpeg" manifest:full-path="Pictures/e2095de3776fb37277a2d54b5e3232d8.jpg"/>
  <manifest:file-entry manifest:media-type="image/jpeg" manifest:full-path="Pictures/04ef2b8b19834c8b3eaf0951d62f9b08.jpeg"/>
  <manifest:file-entry manifest:media-type="image/jpeg" manifest:full-path="Pictures/c21dd346f08daa241cb8ce349f9b082c.jpeg"/>
  <manifest:file-entry manifest:media-type="image/jpeg" manifest:full-path="Pictures/dfdbce38849b0c2daf2f9eadc638889f.jpeg"/>
  <manifest:file-entry manifest:media-type="image/jpeg" manifest:full-path="Pictures/e6024a95f40575ac9b1b5b70bb713877.jpg"/>
  <manifest:file-entry manifest:media-type="image/jpeg" manifest:full-path="Pictures/83e9e35f5b9175ae2fe81b9466c7b83e.jpeg"/>
  <manifest:file-entry manifest:media-type="image/jpeg" manifest:full-path="Pictures/0579b1deea318295f60a9193612156bb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aschine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55882352941cm" style:rel-height="scale"><draw:image xlink:href="Pictures/823dcdef501f3f89cd6d5b3aa8eaf87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1" text:style-name="Internet_20_link" text:visited-style-name="Visited_20_Internet_20_Link">Aufzüg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9976041666667cm" style:rel-height="scale"><draw:image xlink:href="Pictures/98cf104cde252a240cf1e2c8d93903b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2" text:style-name="Internet_20_link" text:visited-style-name="Visited_20_Internet_20_Link">Umweltbelastende Geräuschemissionen von zur Verwendung im Freien vorgesehener Geräte und Maschin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3" text:style-name="Internet_20_link" text:visited-style-name="Visited_20_Internet_20_Link">Maschin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7659689465409cm" style:rel-height="scale"><draw:image xlink:href="Pictures/766ba107f2b27c5030180f6159e1567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4" text:style-name="Internet_20_link" text:visited-style-name="Visited_20_Internet_20_Link">Seilbahnen für den Personenverkeh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804253472222cm" style:rel-height="scale"><draw:image xlink:href="Pictures/e2095de3776fb37277a2d54b5e3232d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5" text:style-name="Internet_20_link" text:visited-style-name="Visited_20_Internet_20_Link">Begrenzung der Emissionen bestimmter Schadstoffe aus mittelgroßen Feuerungsanlagen in die Luf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6" text:style-name="Internet_20_link" text:visited-style-name="Visited_20_Internet_20_Link">Verbrennungsmotoren für nicht für den Straßenverkehr bestimmte mobile Maschinen und 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7" text:style-name="Internet_20_link" text:visited-style-name="Visited_20_Internet_20_Link">Überwachung von in Betrieb befindlichen Verbrennungsmotoren in nicht für den Straßenverkehr bestimmten mobilen Maschinen und Gerä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9811483739837cm" style:rel-height="scale"><draw:image xlink:href="Pictures/c21dd346f08daa241cb8ce349f9b082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8" text:style-name="Internet_20_link" text:visited-style-name="Visited_20_Internet_20_Link">Verbrennungsmotoren in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9789532103825cm" style:rel-height="scale"><draw:image xlink:href="Pictures/dfdbce38849b0c2daf2f9eadc63888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9" text:style-name="Internet_20_link" text:visited-style-name="Visited_20_Internet_20_Link">Verbrennungsmotoren in "großen"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638888888889cm" style:rel-height="scale"><draw:image xlink:href="Pictures/e6024a95f40575ac9b1b5b70bb71387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10" text:style-name="Internet_20_link" text:visited-style-name="Visited_20_Internet_20_Link">Genehmigung und Marktüberwachung von nicht für den Straßenverkehr bestimmten mobilen Maschinen und Geräten, die auf öffentlichen Straßen verkehr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1.7664378612717cm" style:rel-height="scale"><draw:image xlink:href="Pictures/83e9e35f5b9175ae2fe81b9466c7b83e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11" text:style-name="Internet_20_link" text:visited-style-name="Visited_20_Internet_20_Link">Kennzeichnung für Drahtseile, Ketten und Lasthak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8462683150183cm" style:rel-height="scale"><draw:image xlink:href="Pictures/0579b1deea318295f60a9193612156b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7" text:style-name="Internet_20_link" text:visited-style-name="Visited_20_Internet_20_Link">Unbemannte Luftfahrzeugsysteme ("Drohnen"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2::58:39</meta:creation-date>
    <dc:creator>Generated</dc:creator>
    <dc:date>2026-09-01T02::58:39</dc:date>
    <dc:language>en-US</dc:language>
    <meta:editing-cycles>1</meta:editing-cycles>
    <meta:editing-duration>PT0S</meta:editing-duration>
    <dc:title>zusatzinformationen:lex_hn:p08:p08</dc:title>
  </office:meta>
</office:document-meta>
</file>