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823dcdef501f3f89cd6d5b3aa8eaf87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8:p08_01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8:p08" text:style-name="Internet_20_link" text:visited-style-name="Visited_20_Internet_20_Link">Maschinen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555882352941cm" style:rel-height="scale"><draw:image xlink:href="Pictures/823dcdef501f3f89cd6d5b3aa8eaf879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Aufzüge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4L0033&amp;qid=1433166671292" text:style-name="Internet_20_link" text:visited-style-name="Visited_20_Internet_20_Link">LINK</text:a><text:line-break/>Richtlinie 2014/33/EU des Europäischen Parlaments und des Rates vom 26. Februar 2014 zur Angleichung der Rechtsvorschriften der Mitgliedstaaten über Aufzüge und Sicherheitsbauteile für Aufzüge 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14L0033-20260530" text:style-name="Internet_20_link" text:visited-style-name="Visited_20_Internet_20_Link">vom 30.05.2026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gesetze-im-internet.de/prodsg2011v_12/index.html" text:style-name="Internet_20_link" text:visited-style-name="Visited_20_Internet_20_Link">LINK</text:a><text:line-break/>Zwölfte Verordnung zum Produktsicherheitsgeset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<text:a xlink:type="simple" xlink:href="https://single-market-economy.ec.europa.eu/sectors/mechanical-engineering/lifts_en" text:style-name="Internet_20_link" text:visited-style-name="Visited_20_Internet_20_Link">Informationen</text:a> der Europäischen Kommission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<text:span text:style-name="Strong_20_Emphasis"><text:a xlink:type="simple" xlink:href="https://product-compliance.net/lib/exe/fetch.php?media=zusatzinformationen:lex_hn:p08:10060.pdf" text:style-name="Internet_20_link" text:visited-style-name="Visited_20_Internet_20_Link">Basisliste</text:a>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Durchführungsbeschlüsse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product-compliance.net/lib/exe/fetch.php?media=zusatzinformationen:lex_hn:p08:be_2025-2383.pdf" text:style-name="Internet_20_link" text:visited-style-name="Visited_20_Internet_20_Link">BE 2025/2383</text:a><text:line-break/><text:a xlink:type="simple" xlink:href="https://product-compliance.net/lib/exe/fetch.php?media=zusatzinformationen:lex_hn:p08:be_2023-1646.pdf" text:style-name="Internet_20_link" text:visited-style-name="Visited_20_Internet_20_Link">BE 2023/1646</text:a></text:p>
          </table:table-cell>
          <table:table-cell office:value-type="string" table:style-name="tablecell">
            <text:p text:style-name="tablealignleft"><text:a xlink:type="simple" xlink:href="https://product-compliance.net/lib/exe/fetch.php?media=zusatzinformationen:lex_hn:p08:be_2022-1199.pdf" text:style-name="Internet_20_link" text:visited-style-name="Visited_20_Internet_20_Link">BE 2022/1199</text:a><text:line-break/><text:a xlink:type="simple" xlink:href="https://product-compliance.net/lib/exe/fetch.php?media=zusatzinformationen:lex_hn:p08:be_2021-1220.pdf" text:style-name="Internet_20_link" text:visited-style-name="Visited_20_Internet_20_Link">BE 2021/1220</text:a><text:line-break/><text:a xlink:type="simple" xlink:href="https://product-compliance.net/lib/exe/fetch.php?media=zusatzinformationen:lex_hn:p08:be_2021-76.pdf" text:style-name="Internet_20_link" text:visited-style-name="Visited_20_Internet_20_Link">BE 2021/76</text:a></text:p>
          </table:table-cell>
        </table:table-row>
      </table:table>
      <text:p text:style-name="Text_20_body">Link zur konsolidierten Liste (informativ): <text:a xlink:type="simple" xlink:href="https://product-compliance.net/lib/exe/fetch.php?media=zusatzinformationen:lex_hn:p08:10060pdf.pdf" text:style-name="Internet_20_link" text:visited-style-name="Visited_20_Internet_20_Link">PDF (26.11.2025)</text:a> <text:a xlink:type="simple" xlink:href="https://product-compliance.net/lib/exe/fetch.php?media=zusatzinformationen:lex_hn:p08:10060excel.xlsx" text:style-name="Internet_20_link" text:visited-style-name="Visited_20_Internet_20_Link">EXCEL (26.11.2025)</text:a>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4::44:43</meta:creation-date>
    <dc:creator>Generated</dc:creator>
    <dc:date>2026-08-31T04::44:43</dc:date>
    <dc:language>en-US</dc:language>
    <meta:editing-cycles>1</meta:editing-cycles>
    <meta:editing-duration>PT0S</meta:editing-duration>
    <dc:title>zusatzinformationen:lex_hn:p08:p08_01</dc:title>
  </office:meta>
</office:document-meta>
</file>