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9a2445c866a031c8601df30fd4752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8:p08" text:style-name="Internet_20_link" text:visited-style-name="Visited_20_Internet_20_Link">Maschin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schi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6L0042&amp;qid=1433168561746" text:style-name="Internet_20_link" text:visited-style-name="Visited_20_Internet_20_Link">LINK</text:a><text:line-break/>Richtlinie 2006/42/EG des Europäischen Parlaments und des Rates vom 17. Mai 2006 über Maschinen und zur Änderung der Richtlinie 95/16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6L0042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span text:style-name="Strong_20_Emphasis">ab dem 20.01.2027 anwendbar:</text:span><text:line-break/>
<text:a xlink:type="simple" xlink:href="https://eur-lex.europa.eu/legal-content/DE/ALL/?uri=CELEX:32023R1230" text:style-name="Internet_20_link" text:visited-style-name="Visited_20_Internet_20_Link">LINK</text:a><text:line-break/>Verordnung (EU) 2023/1230 des Europäischen Parlaments und des Rates vom 14. Juni 2023 über Maschinen und zur Aufhebung der Richtlinie 2006/42/EG des Europäischen Parlaments und des Rates und der Richtlinie 73/361/EWG des Rates<text:line-break/>
mit konsolidierter Fassung <text:a xlink:type="simple" xlink:href="https://eur-lex.europa.eu/legal-content/DE/ALL/?uri=CELEX:02023R1230-20260529" text:style-name="Internet_20_link" text:visited-style-name="Visited_20_Internet_20_Link">vom 29.05.2026</text:a><text:line-break/>
und separater Korrektur der deutschen Sprachfassung <text:a xlink:type="simple" xlink:href="https://eur-lex.europa.eu/legal-content/DE/ALL/?uri=CELEX:32023R1230R(03)&amp;qid=1747894643019" text:style-name="Internet_20_link" text:visited-style-name="Visited_20_Internet_20_Link">vom 01.04.2025</text:a><text:line-break/>
<text:a xlink:type="simple" xlink:href="https://eur-lex.europa.eu/legal-content/DE/ALL/?uri=OJ:L_202601744" text:style-name="Internet_20_link" text:visited-style-name="Visited_20_Internet_20_Link">LINK</text:a><text:line-break/>Verordnung (EU) 2026/1744 des Europäischen Parlaments und des Rates vom 8. Juli 2026 zur Änderung der Verordnungen (EU) 2024/1689, (EU) 2018/1139 und (EU) 2023/1230 im Hinblick auf die Vereinfachung der Umsetzung harmonisierter Vorschriften für künstliche Intelligenz (Digital-Omnibus-Verordnung zur KI)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gsgv_9/index.html" text:style-name="Internet_20_link" text:visited-style-name="Visited_20_Internet_20_Link">LINK</text:a><text:line-break/>Neunte Verordnung zum Produkt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mechanical-engineering/machinery_en" text:style-name="Internet_20_link" text:visited-style-name="Visited_20_Internet_20_Link">Information</text:a> der Europäischen Kommission</text:p>
      <text:p text:style-name="Text_20_body"><text:a xlink:type="simple" xlink:href="https://product-compliance.net/doku.php?id=zusatzinformationen:anforderungen_umsetzen" text:style-name="Internet_20_link" text:visited-style-name="Visited_20_Internet_20_Link">Ausgewählte Informationsquellen zur Umsetzung aktueller Anforderungen aufgrund des Einsatzes moderner Technologien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Die ursprüngliche Basisliste und alle bisher veröffentlichten Durchführungsbeschlüsse wurden durch den nachfolgenden Durchführungsbeschluss aufgehoben. Dieser Beschluss enthält die vollständige Liste der aktuellen harmonisierten Normen:<text:line-break/>
<text:span text:style-name="Strong_20_Emphasis"><text:a xlink:type="simple" xlink:href="https://product-compliance.net/lib/exe/fetch.php?media=zusatzinformationen:lex_hn:p08:be_2023-1586.pdf" text:style-name="Internet_20_link" text:visited-style-name="Visited_20_Internet_20_Link">BE 2023/1586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08:be_2026-546.pdf" text:style-name="Internet_20_link" text:visited-style-name="Visited_20_Internet_20_Link">BE 2026/546</text:a><text:line-break/><text:a xlink:type="simple" xlink:href="https://product-compliance.net/lib/exe/fetch.php?media=zusatzinformationen:lex_hn:p08:be_2026-80.pdf" text:style-name="Internet_20_link" text:visited-style-name="Visited_20_Internet_20_Link">BE 2026/80</text:a><text:line-break/><text:a xlink:type="simple" xlink:href="https://product-compliance.net/lib/exe/fetch.php?media=zusatzinformationen:lex_hn:p08:be_2025-1740.pdf" text:style-name="Internet_20_link" text:visited-style-name="Visited_20_Internet_20_Link">BE 2025/1740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08:be_2024-2408.pdf" text:style-name="Internet_20_link" text:visited-style-name="Visited_20_Internet_20_Link">BE 2024/2408</text:a><text:line-break/><text:a xlink:type="simple" xlink:href="https://product-compliance.net/lib/exe/fetch.php?media=zusatzinformationen:lex_hn:p08:be_2024-1329.pdf" text:style-name="Internet_20_link" text:visited-style-name="Visited_20_Internet_20_Link">BE 2024/1329</text:a><text:line-break/><text:a xlink:type="simple" xlink:href="https://product-compliance.net/lib/exe/fetch.php?media=zusatzinformationen:lex_hn:p08:be_2024-1256.pdf" text:style-name="Internet_20_link" text:visited-style-name="Visited_20_Internet_20_Link">BE 2024/1256</text:a></text:p>
          </table:table-cell>
        </table:table-row>
      </table:table>
      <text:p text:style-name="Text_20_body">Link zur konsolidierten Liste (informativ): <text:a xlink:type="simple" xlink:href="https://product-compliance.net/lib/exe/fetch.php?media=zusatzinformationen:lex_hn:p08:10140pdf.pdf" text:style-name="Internet_20_link" text:visited-style-name="Visited_20_Internet_20_Link">PDF (30.03.2026)</text:a> <text:a xlink:type="simple" xlink:href="https://product-compliance.net/lib/exe/fetch.php?media=zusatzinformationen:lex_hn:p08:10140excel.xlsx" text:style-name="Internet_20_link" text:visited-style-name="Visited_20_Internet_20_Link">EXCEL (30.03.2026)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product-compliance.net/lib/exe/fetch.php?media=zusatzinformationen:lex_hn:p08:10140.pdf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08:be_2023-69.pdf" text:style-name="Internet_20_link" text:visited-style-name="Visited_20_Internet_20_Link">BE 2023/69</text:a><text:line-break/><text:a xlink:type="simple" xlink:href="https://product-compliance.net/lib/exe/fetch.php?media=zusatzinformationen:lex_hn:p08:be_2022-621.pdf" text:style-name="Internet_20_link" text:visited-style-name="Visited_20_Internet_20_Link">BE 2022/621</text:a><text:line-break/><text:a xlink:type="simple" xlink:href="https://product-compliance.net/lib/exe/fetch.php?media=zusatzinformationen:lex_hn:p08:be_2021-1813.pdf" text:style-name="Internet_20_link" text:visited-style-name="Visited_20_Internet_20_Link">BE 2021/1813</text:a><text:line-break/><text:a xlink:type="simple" xlink:href="https://product-compliance.net/lib/exe/fetch.php?media=zusatzinformationen:lex_hn:p08:be_2021-377.pdf" text:style-name="Internet_20_link" text:visited-style-name="Visited_20_Internet_20_Link">BE 2021/377</text:a><text:line-break/><text:a xlink:type="simple" xlink:href="https://product-compliance.net/lib/exe/fetch.php?media=zusatzinformationen:lex_hn:p08:be_2020-480.pdf" text:style-name="Internet_20_link" text:visited-style-name="Visited_20_Internet_20_Link">BE 2020/480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08:be_2019-1766.pdf" text:style-name="Internet_20_link" text:visited-style-name="Visited_20_Internet_20_Link">BE 2019/1766</text:a><text:line-break/><text:a xlink:type="simple" xlink:href="https://product-compliance.net/lib/exe/fetch.php?media=zusatzinformationen:lex_hn:p08:be_2019-436-harmonisierte_normen_mrl.pdf" text:style-name="Internet_20_link" text:visited-style-name="Visited_20_Internet_20_Link">BE 2019/436</text:a><text:line-break/>berichtigt durch: <text:a xlink:type="simple" xlink:href="https://product-compliance.net/lib/exe/fetch.php?media=zusatzinformationen:lex_hn:p08:be_2019-1863.pdf" text:style-name="Internet_20_link" text:visited-style-name="Visited_20_Internet_20_Link">BE 2019/1863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46:25</meta:creation-date>
    <dc:creator>Generated</dc:creator>
    <dc:date>2026-08-31T04::46:25</dc:date>
    <dc:language>en-US</dc:language>
    <meta:editing-cycles>1</meta:editing-cycles>
    <meta:editing-duration>PT0S</meta:editing-duration>
    <dc:title>zusatzinformationen:lex_hn:p08:p08_03</dc:title>
  </office:meta>
</office:document-meta>
</file>