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2095de3776fb37277a2d54b5e3232d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8:p08" text:style-name="Internet_20_link" text:visited-style-name="Visited_20_Internet_20_Link">Maschinen</text:a><text:line-break/><text:a xlink:type="simple" xlink:href="https://product-compliance.net/doku.php?id=zusatzinformationen:lex_hn:p09:p09" text:style-name="Internet_20_link" text:visited-style-name="Visited_20_Internet_20_Link">Umweltschutz, Nachhaltigkeit, 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804253472222cm" style:rel-height="scale"><draw:image xlink:href="Pictures/e2095de3776fb37277a2d54b5e3232d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grenzung der Emissionen bestimmter Schadstoffe aus mittelgroßen Feuerungsanlagen in die Luf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5L2193&amp;qid=1738654987001" text:style-name="Internet_20_link" text:visited-style-name="Visited_20_Internet_20_Link">LINK</text:a><text:line-break/>Richtlinie (EU) 2015/2193 des Europäischen Parlaments und des Rates vom 25. November 2015 zur Begrenzung der Emissionen bestimmter Schadstoffe aus mittelgroßen Feuerungsanlagen in die Luf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a xlink:type="simple" xlink:href="https://eur-lex.europa.eu/legal-content/DE/TXT/HTML/?uri=CELEX:52025PC0986" text:style-name="Internet_20_link" text:visited-style-name="Visited_20_Internet_20_Link">LINK</text:a><text:line-break/>Vorschlag für eine RICHTLINIE DES EUROPÄISCHEN PARLAMENTS UND DES RATES zur Änderung der Richtlinien 2008/98/EG, 2010/75/EU, (EU) 2015/2193 und (EU) 2024/1785 des Europäischen Parlaments und des Rates im Hinblick auf die Vereinfachung bestimmter Anforderungen und die Verringerung des Verwaltungsaufwands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imschv_1_2010/" text:style-name="Internet_20_link" text:visited-style-name="Visited_20_Internet_20_Link">LINK</text:a><text:line-break/>Erste Verordnung zur Durchführung des Bundes-Immissionsschutzgesetzes<text:line-break/>
<text:a xlink:type="simple" xlink:href="https://www.gesetze-im-internet.de/bimschv_44/" text:style-name="Internet_20_link" text:visited-style-name="Visited_20_Internet_20_Link">LINK</text:a><text:line-break/>Vierundvierzigste Verordnung zur Durchführung des Bundes-Immissionsschutzgesetzes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25D0057&amp;qid=1738655672443" text:style-name="Internet_20_link" text:visited-style-name="Visited_20_Internet_20_Link">LINK</text:a><text:line-break/>Durchführungsbeschluss (EU) 2025/57 der Kommission vom 15. Januar 2025 zur Festlegung des Formats der von den Mitgliedstaaten für die Berichterstattung über die Durchführung der Richtlinie (EU) 2015/2193 des Europäischen Parlaments und des Rates zu übermittelnden Informationen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8::16:27</meta:creation-date>
    <dc:creator>Generated</dc:creator>
    <dc:date>2026-09-01T08::16:27</dc:date>
    <dc:language>en-US</dc:language>
    <meta:editing-cycles>1</meta:editing-cycles>
    <meta:editing-duration>PT0S</meta:editing-duration>
    <dc:title>zusatzinformationen:lex_hn:p08:p08_05</dc:title>
  </office:meta>
</office:document-meta>
</file>