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04ef2b8b19834c8b3eaf0951d62f9b08.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8:p08_0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8:p08" text:style-name="Internet_20_link" text:visited-style-name="Visited_20_Internet_20_Link">Maschinen</text:a><text:line-break/><text:a xlink:type="simple" xlink:href="https://product-compliance.net/doku.php?id=zusatzinformationen:lex_hn:p09:p09" text:style-name="Internet_20_link" text:visited-style-name="Visited_20_Internet_20_Link">Umweltschutz, Nachhaltigkeit, Klima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04ef2b8b19834c8b3eaf0951d62f9b08.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Überwachung von in Betrieb befindlichen Verbrennungsmotoren in nicht für den Straßenverkehr bestimmten mobilen Maschinen und Gerät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7R0655&amp;qid=1689584336863" text:style-name="Internet_20_link" text:visited-style-name="Visited_20_Internet_20_Link">LINK</text:a><text:line-break/>Delegierte Verordnung (EU) 2017/655 der Kommission vom 19. Dezember 2016 zur Ergänzung der Verordnung (EU) 2016/1628 des Europäischen Parlaments und des Rates im Hinblick auf die Überwachung der Emissionen gasförmiger Schadstoffe von in Betrieb befindlichen Verbrennungsmotoren in nicht für den Straßenverkehr bestimmten mobilen Maschinen und Geräte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7R0655-20221228" text:style-name="Internet_20_link" text:visited-style-name="Visited_20_Internet_20_Link">vom 28.12.2022</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product-compliance.net/doku.php?id=zusatzinformationen:lex_hn:p08" text:style-name="Internet_20_link" text:visited-style-name="Visited_20_Internet_20_Link">LINK</text:a><text:line-break/>…</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product-compliance.net/doku.php?id=zusatzinformationen:lex_hn:p08" text:style-name="Internet_20_link" text:visited-style-name="Visited_20_Internet_20_Link">LINK</text:a><text:line-break/>…<text:line-break/>
<text:a xlink:type="simple" xlink:href="https://product-compliance.net/doku.php?id=zusatzinformationen:lex_hn:p08" text:style-name="Internet_20_link" text:visited-style-name="Visited_20_Internet_20_Link">LINK</text:a><text:line-break/>…<text:line-break/>
<text:a xlink:type="simple" xlink:href="https://product-compliance.net/doku.php?id=zusatzinformationen:lex_hn:p08" text:style-name="Internet_20_link" text:visited-style-name="Visited_20_Internet_20_Link">LINK</text:a><text:line-break/>…</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0::39:11</meta:creation-date>
    <dc:creator>Generated</dc:creator>
    <dc:date>2026-09-01T10::39:11</dc:date>
    <dc:language>en-US</dc:language>
    <meta:editing-cycles>1</meta:editing-cycles>
    <meta:editing-duration>PT0S</meta:editing-duration>
    <dc:title>zusatzinformationen:lex_hn:p08:p08_07</dc:title>
  </office:meta>
</office:document-meta>
</file>