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66ba107f2b27c5030180f6159e156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8:p08" text:style-name="Internet_20_link" text:visited-style-name="Visited_20_Internet_20_Link">Maschinen</text:a><text:line-break/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766ba107f2b27c5030180f6159e1567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eilbahnen für den Personenverkeh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6::19:23</meta:creation-date>
    <dc:creator>Generated</dc:creator>
    <dc:date>2026-09-01T06::19:23</dc:date>
    <dc:language>en-US</dc:language>
    <meta:editing-cycles>1</meta:editing-cycles>
    <meta:editing-duration>PT0S</meta:editing-duration>
    <dc:title>zusatzinformationen:lex_hn:p08:p08_12</dc:title>
  </office:meta>
</office:document-meta>
</file>