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225f7ea21111d8327b760ec38980719.jpg"/>
  <manifest:file-entry manifest:media-type="image/jpeg" manifest:full-path="Pictures/7c968cfad1c3c870d7f432d2eccae2c6.jpg"/>
  <manifest:file-entry manifest:media-type="image/jpeg" manifest:full-path="Pictures/bda5b812f3f30a94ccd223876f7ea00c.jpg"/>
  <manifest:file-entry manifest:media-type="image/jpeg" manifest:full-path="Pictures/3f73ffe4c8978a07eb2bfd867dcb7229.jpg"/>
  <manifest:file-entry manifest:media-type="image/jpeg" manifest:full-path="Pictures/e2095de3776fb37277a2d54b5e3232d8.jpg"/>
  <manifest:file-entry manifest:media-type="image/jpeg" manifest:full-path="Pictures/dac4aa78416231bc4d0aa6ca54b553b3.jpg"/>
  <manifest:file-entry manifest:media-type="image/jpeg" manifest:full-path="Pictures/4610f7fa44a6cd8dc0cffefd079803e7.jpg"/>
  <manifest:file-entry manifest:media-type="image/png" manifest:full-path="Pictures/3738a0dddbf452104628cd6b4a145148.png"/>
  <manifest:file-entry manifest:media-type="image/jpeg" manifest:full-path="Pictures/1b1d29c4109345b4874ccd4255dae7a1.jpg"/>
  <manifest:file-entry manifest:media-type="image/jpeg" manifest:full-path="Pictures/7e1e8bc4e6c7b399a08b27fd2ece1b15.jpg"/>
  <manifest:file-entry manifest:media-type="image/jpeg" manifest:full-path="Pictures/308fe91c63b36a57f805e34b3465075f.jpg"/>
  <manifest:file-entry manifest:media-type="image/jpeg" manifest:full-path="Pictures/3ca5c989a41d428386b7f0c975235c65.jpg"/>
  <manifest:file-entry manifest:media-type="image/jpeg" manifest:full-path="Pictures/44168566252ef2d295b4414c0341c5c2.jpg"/>
  <manifest:file-entry manifest:media-type="image/jpeg" manifest:full-path="Pictures/e359d1f2265bb5332d512aaae8ebceef.jpg"/>
  <manifest:file-entry manifest:media-type="image/jpeg" manifest:full-path="Pictures/cf0c0f2db907cb67b9a2ed009752222a.jpg"/>
  <manifest:file-entry manifest:media-type="image/jpeg" manifest:full-path="Pictures/b697a634d528c1087d3b82c8bc879ea2.jpg"/>
  <manifest:file-entry manifest:media-type="image/jpeg" manifest:full-path="Pictures/04ef2b8b19834c8b3eaf0951d62f9b08.jpeg"/>
  <manifest:file-entry manifest:media-type="image/jpeg" manifest:full-path="Pictures/c21dd346f08daa241cb8ce349f9b082c.jpeg"/>
  <manifest:file-entry manifest:media-type="image/jpeg" manifest:full-path="Pictures/dfdbce38849b0c2daf2f9eadc638889f.jpeg"/>
  <manifest:file-entry manifest:media-type="image/jpeg" manifest:full-path="Pictures/540f5b32131e6aeb1805e2e79c0e75db.jpg"/>
  <manifest:file-entry manifest:media-type="image/jpeg" manifest:full-path="Pictures/e4e839e4954004b12dac9e71402d4399.jpeg"/>
  <manifest:file-entry manifest:media-type="image/jpeg" manifest:full-path="Pictures/6f56e065a4a802295786d47fd8fa38a4.jpeg"/>
  <manifest:file-entry manifest:media-type="image/jpeg" manifest:full-path="Pictures/b3755deedfb87dd655c2bf42b93db6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Umweltschutz<text:line-break/>Nachhaltigkeit<text:line-break/>Klimaschutz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06191588785cm" style:rel-height="scale"><draw:image xlink:href="Pictures/d225f7ea21111d8327b760ec3898071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01" text:style-name="Internet_20_link" text:visited-style-name="Visited_20_Internet_20_Link">Vermeidung der Freisetzung von Kunststoffgranulat zur Verringerung der Umweltverschmutzung durch Mikroplastik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638888888889cm" style:rel-height="scale"><draw:image xlink:href="Pictures/7c968cfad1c3c870d7f432d2eccae2c6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02" text:style-name="Internet_20_link" text:visited-style-name="Visited_20_Internet_20_Link">Gesamtenergieeffizienz von Gebäud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2.6458333333333cm" style:rel-height="scale"><draw:image xlink:href="Pictures/bda5b812f3f30a94ccd223876f7ea00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03" text:style-name="Internet_20_link" text:visited-style-name="Visited_20_Internet_20_Link">Verpflichtungen von Marktteilnehmern, die Holz und Holzerzeugnisse in Verkehr bri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984375cm" style:rel-height="scale"><draw:image xlink:href="Pictures/3f73ffe4c8978a07eb2bfd867dcb72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04" text:style-name="Internet_20_link" text:visited-style-name="Visited_20_Internet_20_Link">Industrieemission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984375cm" style:rel-height="scale"><draw:image xlink:href="Pictures/3f73ffe4c8978a07eb2bfd867dcb72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05" text:style-name="Internet_20_link" text:visited-style-name="Visited_20_Internet_20_Link">Europäisches Schadstofffreisetzungsregister (Industrieemissionsportal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804253472222cm" style:rel-height="scale"><draw:image xlink:href="Pictures/e2095de3776fb37277a2d54b5e3232d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8:p08_05" text:style-name="Internet_20_link" text:visited-style-name="Visited_20_Internet_20_Link">Begrenzung der Emissionen bestimmter Schadstoffe aus mittelgroßen Feuerungsanlagen in die Luf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638888888889cm" style:rel-height="scale"><draw:image xlink:href="Pictures/dac4aa78416231bc4d0aa6ca54b553b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07" text:style-name="Internet_20_link" text:visited-style-name="Visited_20_Internet_20_Link">Einrichtung eines Klima-Sozialfonds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4820303550974cm" style:rel-height="scale"><draw:image xlink:href="Pictures/4610f7fa44a6cd8dc0cffefd079803e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08" text:style-name="Internet_20_link" text:visited-style-name="Visited_20_Internet_20_Link">Luftqualität und saubere Luft für Europa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4820303550974cm" style:rel-height="scale"><draw:image xlink:href="Pictures/3738a0dddbf452104628cd6b4a145148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09" text:style-name="Internet_20_link" text:visited-style-name="Visited_20_Internet_20_Link">Bodenüberwachung und Bodenresilienz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1.7627864583333cm" style:rel-height="scale"><draw:image xlink:href="Pictures/1b1d29c4109345b4874ccd4255dae7a1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0" text:style-name="Internet_20_link" text:visited-style-name="Visited_20_Internet_20_Link">Nachhaltigkeitsberichterstattung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1.7577214452214cm" style:rel-height="scale"><draw:image xlink:href="Pictures/7e1e8bc4e6c7b399a08b27fd2ece1b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1" text:style-name="Internet_20_link" text:visited-style-name="Visited_20_Internet_20_Link">Rahmen für Maßnahmen zur Stärkung des europäischen Ökosystems der Fertigung von Netto-Null-Technologi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8697222222222cm" style:rel-height="scale"><draw:image xlink:href="Pictures/308fe91c63b36a57f805e34b3465075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2" text:style-name="Internet_20_link" text:visited-style-name="Visited_20_Internet_20_Link">Sorgfaltspflicht von Unternehmen im Hinblick auf Nachhaltigk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2.6458333333333cm" style:rel-width="100%" svg:height="1.4820303550974cm" style:rel-height="scale"><draw:image xlink:href="Pictures/3ca5c989a41d428386b7f0c975235c6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3" text:style-name="Internet_20_link" text:visited-style-name="Visited_20_Internet_20_Link">Verbot von in Zwangsarbeit hergestellten Produkten auf dem Unionsmark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6458333333333cm" style:rel-width="100%" svg:height="1.48828125cm" style:rel-height="scale"><draw:image xlink:href="Pictures/44168566252ef2d295b4414c0341c5c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4" text:style-name="Internet_20_link" text:visited-style-name="Visited_20_Internet_20_Link">Europäische umweltökonomische Gesamtrechnu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6458333333333cm" style:rel-width="100%" svg:height="1.0583333333333cm" style:rel-height="scale"><draw:image xlink:href="Pictures/e359d1f2265bb5332d512aaae8ebcee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5" text:style-name="Internet_20_link" text:visited-style-name="Visited_20_Internet_20_Link">Strafrechtlicher Schutz der Umwelt</text:a><text:line-break/> <text:line-break/> <text:a xlink:type="simple" xlink:href="https://product-compliance.net/doku.php?id=zusatzinformationen:lex_hn:p09:p09_15" text:style-name="Internet_20_link" text:visited-style-name="Visited_20_Internet_20_Link">Meeresverschmutzung durch Schiffe/ Sanktion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2.6458333333333cm" style:rel-width="100%" svg:height="1.5386096014493cm" style:rel-height="scale"><draw:image xlink:href="Pictures/cf0c0f2db907cb67b9a2ed009752222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6" text:style-name="Internet_20_link" text:visited-style-name="Visited_20_Internet_20_Link">Bereitstellung bestimmter Rohstoffe und Erzeugnisse, die mit Entwaldung und Waldschädigung in Verbindung stehen, auf dem Unionsmarkt und ihre Ausfuhr aus der Unio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2.6458333333333cm" style:rel-width="100%" svg:height="1.6396713615023cm" style:rel-height="scale"><draw:image xlink:href="Pictures/b697a634d528c1087d3b82c8bc879ea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7" text:style-name="Internet_20_link" text:visited-style-name="Visited_20_Internet_20_Link">Wiederherstellung der Natu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2.6458333333333cm" style:rel-width="100%" svg:height="1.7638888888889cm" style:rel-height="scale"><draw:image xlink:href="Pictures/04ef2b8b19834c8b3eaf0951d62f9b0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8:p08_06" text:style-name="Internet_20_link" text:visited-style-name="Visited_20_Internet_20_Link">Verbrennungsmotoren für nicht für den Straßenverkehr bestimmte mobile Maschinen und 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2.6458333333333cm" style:rel-width="100%" svg:height="1.7638888888889cm" style:rel-height="scale"><draw:image xlink:href="Pictures/04ef2b8b19834c8b3eaf0951d62f9b0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8:p08_07" text:style-name="Internet_20_link" text:visited-style-name="Visited_20_Internet_20_Link">Überwachung von in Betrieb befindlichen Verbrennungsmotoren in nicht für den Straßenverkehr bestimmten mobilen Maschinen und Gerät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2.6458333333333cm" style:rel-width="100%" svg:height="1.9811483739837cm" style:rel-height="scale"><draw:image xlink:href="Pictures/c21dd346f08daa241cb8ce349f9b082c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8:p08_08" text:style-name="Internet_20_link" text:visited-style-name="Visited_20_Internet_20_Link">Verbrennungsmotoren in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2.6458333333333cm" style:rel-width="100%" svg:height="1.9789532103825cm" style:rel-height="scale"><draw:image xlink:href="Pictures/dfdbce38849b0c2daf2f9eadc638889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8:p08_09" text:style-name="Internet_20_link" text:visited-style-name="Visited_20_Internet_20_Link">Verbrennungsmotoren in "großen"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2.6458333333333cm" style:rel-width="100%" svg:height="2.1748472949389cm" style:rel-height="scale"><draw:image xlink:href="Pictures/540f5b32131e6aeb1805e2e79c0e75d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22" text:style-name="Internet_20_link" text:visited-style-name="Visited_20_Internet_20_Link">Verpackungen und Verpackungsabfäll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2.6458333333333cm" style:rel-width="100%" svg:height="1.9133709981168cm" style:rel-height="scale"><draw:image xlink:href="Pictures/e4e839e4954004b12dac9e71402d4399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3" text:style-name="Internet_20_link" text:visited-style-name="Visited_20_Internet_20_Link">Fluorierte Treibhausgas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2.6458333333333cm" style:rel-width="100%" svg:height="1.7352214786488cm" style:rel-height="scale"><draw:image xlink:href="Pictures/6f56e065a4a802295786d47fd8fa38a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7" text:style-name="Internet_20_link" text:visited-style-name="Visited_20_Internet_20_Link">Stoffe, die zum Abbau der Ozonschicht führ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2.6458333333333cm" style:rel-width="100%" svg:height="1.4768560606061cm" style:rel-height="scale"><draw:image xlink:href="Pictures/b3755deedfb87dd655c2bf42b93db663.jp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9:p09_18" text:style-name="Internet_20_link" text:visited-style-name="Visited_20_Internet_20_Link">Auswirkung von Kunststoffen auf die Natur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3::04:47</meta:creation-date>
    <dc:creator>Generated</dc:creator>
    <dc:date>2026-08-30T03::04:47</dc:date>
    <dc:language>en-US</dc:language>
    <meta:editing-cycles>1</meta:editing-cycles>
    <meta:editing-duration>PT0S</meta:editing-duration>
    <dc:title>zusatzinformationen:lex_hn:p09:p09</dc:title>
  </office:meta>
</office:document-meta>
</file>