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da5b812f3f30a94ccd223876f7ea0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458333333333cm" style:rel-height="scale"><draw:image xlink:href="Pictures/bda5b812f3f30a94ccd223876f7ea0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pflichtungen von Marktteilnehmern, die Holz und Holzerzeugnisse in Verkehr bri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R0995&amp;qid=1459587020413" text:style-name="Internet_20_link" text:visited-style-name="Visited_20_Internet_20_Link">LINK</text:a><text:line-break/>Verordnung (EU) Nr. 995/2010 des Europäischen Parlaments und des Rates vom 20. Oktober 2010 über die Verpflichtungen von Marktteilnehmern, die Holz und Holzerzeugnisse in Verkehr brin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R0995-20200101" text:style-name="Internet_20_link" text:visited-style-name="Visited_20_Internet_20_Link">vom 01.01.2020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07:23</meta:creation-date>
    <dc:creator>Generated</dc:creator>
    <dc:date>2026-09-01T11::07:23</dc:date>
    <dc:language>en-US</dc:language>
    <meta:editing-cycles>1</meta:editing-cycles>
    <meta:editing-duration>PT0S</meta:editing-duration>
    <dc:title>zusatzinformationen:lex_hn:p09:p09_03</dc:title>
  </office:meta>
</office:document-meta>
</file>