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f73ffe4c8978a07eb2bfd867dcb72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84375cm" style:rel-height="scale"><draw:image xlink:href="Pictures/3f73ffe4c8978a07eb2bfd867dcb72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ropäisches Schadstofffreisetzungsregister (Inbdustrieemissionsportal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15:47</meta:creation-date>
    <dc:creator>Generated</dc:creator>
    <dc:date>2026-08-31T07::15:47</dc:date>
    <dc:language>en-US</dc:language>
    <meta:editing-cycles>1</meta:editing-cycles>
    <meta:editing-duration>PT0S</meta:editing-duration>
    <dc:title>zusatzinformationen:lex_hn:p09:p09_05</dc:title>
  </office:meta>
</office:document-meta>
</file>