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png" manifest:full-path="Pictures/3738a0dddbf452104628cd6b4a1451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20303550974cm" style:rel-height="scale"><draw:image xlink:href="Pictures/3738a0dddbf452104628cd6b4a145148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odenüberwachung und Bodenresilienz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3::56:03</meta:creation-date>
    <dc:creator>Generated</dc:creator>
    <dc:date>2026-09-01T13::56:03</dc:date>
    <dc:language>en-US</dc:language>
    <meta:editing-cycles>1</meta:editing-cycles>
    <meta:editing-duration>PT0S</meta:editing-duration>
    <dc:title>zusatzinformationen:lex_hn:p09:p09_09</dc:title>
  </office:meta>
</office:document-meta>
</file>