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e359d1f2265bb5332d512aaae8ebcee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1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9:p09" text:style-name="Internet_20_link" text:visited-style-name="Visited_20_Internet_20_Link">Umweltschutz</text:a><text:line-break/><text:a xlink:type="simple" xlink:href="https://product-compliance.net/doku.php?id=zusatzinformationen:lex_hn:p09:p09" text:style-name="Internet_20_link" text:visited-style-name="Visited_20_Internet_20_Link">Nachhaltigkeit</text:a><text:line-break/><text:a xlink:type="simple" xlink:href="https://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0583333333333cm" style:rel-height="scale"><draw:image xlink:href="Pictures/e359d1f2265bb5332d512aaae8ebcee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trafrechtlicher Schutz der Umwelt<text:line-break/>Meeresverschmutzung durch Schiffe - Sanktion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4L1203&amp;qid=1714989757818" text:style-name="Internet_20_link" text:visited-style-name="Visited_20_Internet_20_Link">LINK</text:a><text:line-break/>Richtlinie (EU) 2024/1203 des Europäischen Parlaments und des Rates vom 11. April 2024 über den strafrechtlichen Schutz der Umwelt und zur Ersetzung der Richtlinien <text:a xlink:type="simple" xlink:href="https://eur-lex.europa.eu/legal-content/DE/ALL/?uri=CELEX:32008L0099&amp;qid=1714989008559" text:style-name="Internet_20_link" text:visited-style-name="Visited_20_Internet_20_Link">2008/99/EG</text:a> und <text:a xlink:type="simple" xlink:href="https://eur-lex.europa.eu/legal-content/DE/ALL/?uri=CELEX:32009L0123&amp;qid=1781271939623" text:style-name="Internet_20_link" text:visited-style-name="Visited_20_Internet_20_Link">2009/123/EG</text:a>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24L1203-20240430" text:style-name="Internet_20_link" text:visited-style-name="Visited_20_Internet_20_Link">vom 30.04.2024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. a. mit:<text:line-break/>
<text:a xlink:type="simple" xlink:href="https://www.gesetze-im-internet.de/stgb/" text:style-name="Internet_20_link" text:visited-style-name="Visited_20_Internet_20_Link">LINK</text:a><text:line-break/>Strafgesetzbuch<text:line-break/>
<text:a xlink:type="simple" xlink:href="https://www.gesetze-im-internet.de/bnatschg_2009/" text:style-name="Internet_20_link" text:visited-style-name="Visited_20_Internet_20_Link">LINK</text:a><text:line-break/>Gesetz über Naturschutz und Landschaftspflege<text:line-break/>
<text:a xlink:type="simple" xlink:href="https://www.gesetze-im-internet.de/bjagdg/" text:style-name="Internet_20_link" text:visited-style-name="Visited_20_Internet_20_Link">LINK</text:a><text:line-break/>Bundesjagdgesetz<text:line-break/>
<text:a xlink:type="simple" xlink:href="https://www.gesetze-im-internet.de/abfverbrbu_v/" text:style-name="Internet_20_link" text:visited-style-name="Visited_20_Internet_20_Link">LINK</text:a><text:line-break/>Verordnung zur Durchsetzung von Vorschriften in Rechtsakten der Europäischen Gemeinschaft über die Verbringung von Abfälle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product-compliance.net/doku.php?id=zusatzinformationen:lex_hn:p09" text:style-name="Internet_20_link" text:visited-style-name="Visited_20_Internet_20_Link">LINK</text:a><text:line-break/>…<text:line-break/>
<text:a xlink:type="simple" xlink:href="https://product-compliance.net/doku.php?id=zusatzinformationen:lex_hn:p09" text:style-name="Internet_20_link" text:visited-style-name="Visited_20_Internet_20_Link">LINK</text:a><text:line-break/>…<text:line-break/>
<text:a xlink:type="simple" xlink:href="https://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24:29</meta:creation-date>
    <dc:creator>Generated</dc:creator>
    <dc:date>2026-09-02T00::24:29</dc:date>
    <dc:language>en-US</dc:language>
    <meta:editing-cycles>1</meta:editing-cycles>
    <meta:editing-duration>PT0S</meta:editing-duration>
    <dc:title>zusatzinformationen:lex_hn:p09:p09_15</dc:title>
  </office:meta>
</office:document-meta>
</file>