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540f5b32131e6aeb1805e2e79c0e75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2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, Nachhaltigkeit, Klimaschutz</text:a><text:line-break/><text:a xlink:type="simple" xlink:href="https://product-compliance.net/doku.php?id=zusatzinformationen:lex_hn:p12:p12" text:style-name="Internet_20_link" text:visited-style-name="Visited_20_Internet_20_Link">Recycling, Abfäll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1748472949389cm" style:rel-height="scale"><draw:image xlink:href="Pictures/540f5b32131e6aeb1805e2e79c0e75d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packungen und Verpackungsabfäll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5R0040&amp;qid=1738656939083" text:style-name="Internet_20_link" text:visited-style-name="Visited_20_Internet_20_Link">LINK</text:a><text:line-break/>Verordnung (EU) 2025/40 des Europäischen Parlaments und des Rates vom 19. Dezember 2024 über Verpackungen und Verpackungsabfälle, zur Änderung der Verordnung (EU) 2019/1020 und der Richtlinie (EU) 2019/904 sowie zur Aufhebung der Richtlinie 94/62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zu abweichenden bzw. ergänzenden Einzelfristen - siehe auch <text:a xlink:type="simple" xlink:href="https://product-compliance.net/lib/exe/fetch.php?media=zusatzinformationen:lex_hn:p09:fristen_vo_2025-40_verpackvo.pdf" text:style-name="Internet_20_link" text:visited-style-name="Visited_20_Internet_20_Link">HIER</text:a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auch mit Abfallgesetzgebung des Bundes und der Länder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2::03:30</meta:creation-date>
    <dc:creator>Generated</dc:creator>
    <dc:date>2026-09-02T22::03:30</dc:date>
    <dc:language>en-US</dc:language>
    <meta:editing-cycles>1</meta:editing-cycles>
    <meta:editing-duration>PT0S</meta:editing-duration>
    <dc:title>zusatzinformationen:lex_hn:p09:p09_22</dc:title>
  </office:meta>
</office:document-meta>
</file>