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eed4e8f224a7a0e98b096ab4482d43f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0:p10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Energieerzeugung<text:line-break/>Energieumwandlung<text:line-break/>Energieübertragung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4933537832311cm" style:rel-height="scale"><draw:image xlink:href="Pictures/eed4e8f224a7a0e98b096ab4482d43f6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07:p07_01" text:style-name="Internet_20_link" text:visited-style-name="Visited_20_Internet_20_Link">Batterien und Altbatterien ==&gt; auch bei p07!!!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10:p10_02" text:style-name="Internet_20_link" text:visited-style-name="Visited_20_Internet_20_Link">Elektrizitätsbinnenmarkt ==&gt; auch bei p01!!!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10:p10_03" text:style-name="Internet_20_link" text:visited-style-name="Visited_20_Internet_20_Link">Binnenmärkte für erneuerbares Gas, Erdgas sowie Wasserstoff ==&gt; auch bei p01!!!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4::16:15</meta:creation-date>
    <dc:creator>Generated</dc:creator>
    <dc:date>2026-08-30T04::16:15</dc:date>
    <dc:language>en-US</dc:language>
    <meta:editing-cycles>1</meta:editing-cycles>
    <meta:editing-duration>PT0S</meta:editing-duration>
    <dc:title>zusatzinformationen:lex_hn:p10:p10</dc:title>
  </office:meta>
</office:document-meta>
</file>