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4a43f6d0079d5e3be7958663ed2a239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1:p11_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1:p11" text:style-name="Internet_20_link" text:visited-style-name="Visited_20_Internet_20_Link">Anlagenbau</text:a><text:line-break/><text:a xlink:type="simple" xlink:href="https://product-compliance.net/doku.php?id=zusatzinformationen:lex_hn:p15:p15" text:style-name="Internet_20_link" text:visited-style-name="Visited_20_Internet_20_Link">Ökodesign, Verbrauchskennzeichnung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906556372549cm" style:rel-height="scale"><draw:image xlink:href="Pictures/4a43f6d0079d5e3be7958663ed2a239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Warmwasserheizkessel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product-compliance.net/doku.php?id=zusatzinformationen:lex_hn:p11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product-compliance.net/doku.php?id=zusatzinformationen:lex_hn:p11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product-compliance.net/doku.php?id=zusatzinformationen:lex_hn:p11" text:style-name="Internet_20_link" text:visited-style-name="Visited_20_Internet_20_Link">LINK</text:a><text:line-break/>…<text:line-break/>
<text:a xlink:type="simple" xlink:href="https://product-compliance.net/doku.php?id=zusatzinformationen:lex_hn:p11" text:style-name="Internet_20_link" text:visited-style-name="Visited_20_Internet_20_Link">LINK</text:a><text:line-break/>…<text:line-break/>
<text:a xlink:type="simple" xlink:href="https://product-compliance.net/doku.php?id=zusatzinformationen:lex_hn:p11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39:05</meta:creation-date>
    <dc:creator>Generated</dc:creator>
    <dc:date>2026-09-01T22::39:05</dc:date>
    <dc:language>en-US</dc:language>
    <meta:editing-cycles>1</meta:editing-cycles>
    <meta:editing-duration>PT0S</meta:editing-duration>
    <dc:title>zusatzinformationen:lex_hn:p11:p11_05</dc:title>
  </office:meta>
</office:document-meta>
</file>