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36f4038a7e1ab0ebf6a6faf3d316a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2:p12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2:p12" text:style-name="Internet_20_link" text:visited-style-name="Visited_20_Internet_20_Link">Recycling</text:a><text:line-break/><text:a xlink:type="simple" xlink:href="https://product-compliance.net/doku.php?id=zusatzinformationen:lex_hn:p12:p12" text:style-name="Internet_20_link" text:visited-style-name="Visited_20_Internet_20_Link">Abfäll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907160963245cm" style:rel-height="scale"><draw:image xlink:href="Pictures/b36f4038a7e1ab0ebf6a6faf3d316af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bringung von Abfäll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12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2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12" text:style-name="Internet_20_link" text:visited-style-name="Visited_20_Internet_20_Link">LINK</text:a><text:line-break/>…<text:line-break/>
<text:a xlink:type="simple" xlink:href="https://product-compliance.net/doku.php?id=zusatzinformationen:lex_hn:p12" text:style-name="Internet_20_link" text:visited-style-name="Visited_20_Internet_20_Link">LINK</text:a><text:line-break/>…<text:line-break/>
<text:a xlink:type="simple" xlink:href="https://product-compliance.net/doku.php?id=zusatzinformationen:lex_hn:p12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27:23</meta:creation-date>
    <dc:creator>Generated</dc:creator>
    <dc:date>2026-08-31T08::27:23</dc:date>
    <dc:language>en-US</dc:language>
    <meta:editing-cycles>1</meta:editing-cycles>
    <meta:editing-duration>PT0S</meta:editing-duration>
    <dc:title>zusatzinformationen:lex_hn:p12:p12_02</dc:title>
  </office:meta>
</office:document-meta>
</file>