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55f4df943e0a99ea68efbdd3ee23832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2:p12_04"/>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12:p12" text:style-name="Internet_20_link" text:visited-style-name="Visited_20_Internet_20_Link">Recycling, Abfälle</text:a><text:line-break/><text:a xlink:type="simple" xlink:href="https://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59689465409cm" style:rel-height="scale"><draw:image xlink:href="Pictures/55f4df943e0a99ea68efbdd3ee23832f.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Altfahrzeuge</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0L0053&amp;qid=1510837907787" text:style-name="Internet_20_link" text:visited-style-name="Visited_20_Internet_20_Link">LINK</text:a><text:line-break/>Richtlinie 2000/53/EG des Europäischen Parlaments und des Rates vom 18. September 2000 über Altfahrzeuge</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0L0053-20230330" text:style-name="Internet_20_link" text:visited-style-name="Visited_20_Internet_20_Link">vom 30.03.2023</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span text:style-name="Strong_20_Emphasis">im Wesentlichen ab dem 01.09.2028 anwendbar:</text:span><text:line-break/>
<text:a xlink:type="simple" xlink:href="https://eur-lex.europa.eu/legal-content/DE/ALL/?uri=OJ:L_202601738" text:style-name="Internet_20_link" text:visited-style-name="Visited_20_Internet_20_Link">LINK</text:a><text:line-break/>Verordnung (EU) 2026/1738 des Europäischen Parlaments und des Rates vom 8. Juli 2026 über Anforderungen an die kreislauforientierte Konstruktion von Fahrzeugen und über die Bewirtschaftung von Altfahrzeugen, zur Änderung der Verordnungen (EU) Nr. 168/2013, (EU) 2018/858, (EU) 2019/1020 und (EU) 2023/1542 und zur Aufhebung der Richtlinien 2000/53/EG und 2005/64/EG</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altautov/" text:style-name="Internet_20_link" text:visited-style-name="Visited_20_Internet_20_Link">LINK</text:a><text:line-break/>Verordnung über die Überlassung, Rücknahme und umweltverträgliche Entsorgung von Altfahrzeugen (Altfahrzeug-Verordnung - AltfahrzeugV)</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5::23:15</meta:creation-date>
    <dc:creator>Generated</dc:creator>
    <dc:date>2026-08-28T15::23:15</dc:date>
    <dc:language>en-US</dc:language>
    <meta:editing-cycles>1</meta:editing-cycles>
    <meta:editing-duration>PT0S</meta:editing-duration>
    <dc:title>zusatzinformationen:lex_hn:p12:p12_04</dc:title>
  </office:meta>
</office:document-meta>
</file>