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0dd656c5741e8630f3dc31b391ec5c59.jpg"/>
  <manifest:file-entry manifest:media-type="image/jpeg" manifest:full-path="Pictures/eca5ad303c938339b3d21bfb1ac0d2a2.jpg"/>
  <manifest:file-entry manifest:media-type="image/jpeg" manifest:full-path="Pictures/987e1e63a74f0cf90ae6ae880eb0ad76.jpeg"/>
  <manifest:file-entry manifest:media-type="image/jpeg" manifest:full-path="Pictures/1828dc9fe859d047014aa8fa960c224f.jpeg"/>
  <manifest:file-entry manifest:media-type="image/jpeg" manifest:full-path="Pictures/30604b864d82992c230342619ebfa90a.jpeg"/>
  <manifest:file-entry manifest:media-type="image/jpeg" manifest:full-path="Pictures/f2181acf8a640414f9d09ab55317b5ab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3:p1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Messtechnik<text:line-break/>Messwesen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3.0923177083333cm" style:rel-height="scale"><draw:image xlink:href="Pictures/0dd656c5741e8630f3dc31b391ec5c5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3:p13_01" text:style-name="Internet_20_link" text:visited-style-name="Visited_20_Internet_20_Link">Messgerä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1.7572743055556cm" style:rel-height="scale"><draw:image xlink:href="Pictures/eca5ad303c938339b3d21bfb1ac0d2a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3:p13_02" text:style-name="Internet_20_link" text:visited-style-name="Visited_20_Internet_20_Link">Nichtselbsttätige Waa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0.88194444444444cm" style:rel-height="scale"><draw:image xlink:href="Pictures/987e1e63a74f0cf90ae6ae880eb0ad76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3:p13_03" text:style-name="Internet_20_link" text:visited-style-name="Visited_20_Internet_20_Link">Einheiten im Messwesen ==&gt; auch bei p02!!!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0.84185606060606cm" style:rel-height="scale"><draw:image xlink:href="Pictures/1828dc9fe859d047014aa8fa960c224f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3:p13_04" text:style-name="Internet_20_link" text:visited-style-name="Visited_20_Internet_20_Link">Flaschen als Maßbehältnisse ==&gt; auch bei p02!!!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7638888888889cm" style:rel-height="scale"><draw:image xlink:href="Pictures/30604b864d82992c230342619ebfa90a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3:p13_05" text:style-name="Internet_20_link" text:visited-style-name="Visited_20_Internet_20_Link">Vorschriften über Messgeräte sowie über Mess- und Prüfverfahren ==&gt; auch bei p02!!!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765087182971cm" style:rel-height="scale"><draw:image xlink:href="Pictures/f2181acf8a640414f9d09ab55317b5ab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3:p13_06" text:style-name="Internet_20_link" text:visited-style-name="Visited_20_Internet_20_Link">Nennfüllmengen für Erzeugnisse in Fertigpackungen ==&gt; auch bei p02!!!</text:a>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0::17:30</meta:creation-date>
    <dc:creator>Generated</dc:creator>
    <dc:date>2026-08-30T20::17:30</dc:date>
    <dc:language>en-US</dc:language>
    <meta:editing-cycles>1</meta:editing-cycles>
    <meta:editing-duration>PT0S</meta:editing-duration>
    <dc:title>zusatzinformationen:lex_hn:p13:p13</dc:title>
  </office:meta>
</office:document-meta>
</file>