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ee41c8782f7d7721aa1b0ef4c9c5b73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5:p15_0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5:p15" text:style-name="Internet_20_link" text:visited-style-name="Visited_20_Internet_20_Link">Ökodesign</text:a><text:line-break/><text:a xlink:type="simple" xlink:href="https://product-compliance.net/doku.php?id=zusatzinformationen:lex_hn:p15:p15" text:style-name="Internet_20_link" text:visited-style-name="Visited_20_Internet_20_Link">Verbrauchskennzeichnung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8097345132743cm" style:rel-height="scale"><draw:image xlink:href="Pictures/ee41c8782f7d7721aa1b0ef4c9c5b73d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nergieverbrauchskennzeichnung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7R1369&amp;qid=1507877621649" text:style-name="Internet_20_link" text:visited-style-name="Visited_20_Internet_20_Link">LINK</text:a><text:line-break/>Verordnung (EU) 2017/1369 des Europäischen Parlaments und des Rates vom 4. Juli 2017 zur Festlegung eines Rahmens für die Energieverbrauchskennzeichnung und zur Aufhebung der Richtlinie 2010/30/EU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7R1369-20210501" text:style-name="Internet_20_link" text:visited-style-name="Visited_20_Internet_20_Link">vom 01.05.2021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envkg_2012/index.html" text:style-name="Internet_20_link" text:visited-style-name="Visited_20_Internet_20_Link">LINK</text:a><text:line-break/>Gesetz zur Kennzeichnung von energieverbrauchsrelevanten Produkten, Personenkraftwagen und Reifen mit Angaben über den Verbrauch an Energie und an anderen wichtigen Ressource<text:line-break/>
<text:a xlink:type="simple" xlink:href="https://www.gesetze-im-internet.de/envkv/index.html" text:style-name="Internet_20_link" text:visited-style-name="Visited_20_Internet_20_Link">LINK</text:a><text:line-break/>Verordnung zur Kennzeichnung von energieverbrauchsrelevanten Produkten mit Angaben über den Verbrauch an Energie und an anderen wichtigen Ressourc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span text:style-name="Strong_20_Emphasis"><text:a xlink:type="simple" xlink:href="https://product-compliance.net/doku.php?id=zusatzinformationen:lex_hn:p15:oeko" text:style-name="Internet_20_link" text:visited-style-name="Visited_20_Internet_20_Link">LINK</text:a> zur separaten Seite mit den relevanten Produktgruppen (Delegierte Rechtsakte und weitere Informationen) in Bezug auf Ökodesign-Anforderungen und Energieverbrauchskennzeichnung (EU-Energielabel)</text:span><text:line-break/></text:p>
      <text:p text:style-name="Text_20_body"><text:a xlink:type="simple" xlink:href="https://netzwerke.bam.de/Netzwerke/Navigation/DE/Evpg/evpg.html" text:style-name="Internet_20_link" text:visited-style-name="Visited_20_Internet_20_Link">Link - BAM.de</text:a><text:line-break/></text:p>
      <text:p text:style-name="Text_20_body"><text:a xlink:type="simple" xlink:href="https://netzwerke.bam.de/Netzwerke/Navigation/DE/Evpg/EVPG-Produkte/evpg-produkte.html" text:style-name="Internet_20_link" text:visited-style-name="Visited_20_Internet_20_Link">Link zur Übersicht über Produktgruppen (BAM)</text:a><text:line-break/></text:p>
      <text:p text:style-name="Text_20_body"><text:a xlink:type="simple" xlink:href="https://netzwerke.bam.de/Netzwerke/Content/DE/Downloads/Evpg/evpg-oekodesign-u-labelverordnungen.html" text:style-name="Internet_20_link" text:visited-style-name="Visited_20_Internet_20_Link">Link zum Umsetzungsstand der delegierten Verordnungen (BAM)</text:a><text:line-break/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6::59:56</meta:creation-date>
    <dc:creator>Generated</dc:creator>
    <dc:date>2026-08-31T06::59:56</dc:date>
    <dc:language>en-US</dc:language>
    <meta:editing-cycles>1</meta:editing-cycles>
    <meta:editing-duration>PT0S</meta:editing-duration>
    <dc:title>zusatzinformationen:lex_hn:p15:p15_03</dc:title>
  </office:meta>
</office:document-meta>
</file>