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png" manifest:full-path="Pictures/c690c7dfbcaeefd5efc83cc7cd973ac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5:p15_0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5:p15" text:style-name="Internet_20_link" text:visited-style-name="Visited_20_Internet_20_Link">Ökodesign</text:a><text:line-break/><text:a xlink:type="simple" xlink:href="https://product-compliance.net/doku.php?id=zusatzinformationen:lex_hn:p15:p15" text:style-name="Internet_20_link" text:visited-style-name="Visited_20_Internet_20_Link">Verbrauchskennzeichn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4.1125452898551cm" style:rel-height="scale"><draw:image xlink:href="Pictures/c690c7dfbcaeefd5efc83cc7cd973ac3.pn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U-Umweltzeich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0R0066&amp;qid=1459587398837" text:style-name="Internet_20_link" text:visited-style-name="Visited_20_Internet_20_Link">LINK</text:a><text:line-break/>Verordnung (EG) Nr. 66/2010 des Europäischen Parlaments und des Rates vom 25. November 2009 über das EU-Umweltzeich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0R0066-20171114" text:style-name="Internet_20_link" text:visited-style-name="Visited_20_Internet_20_Link">vom 14.11.2017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-ecolabel.de/impressum" text:style-name="Internet_20_link" text:visited-style-name="Visited_20_Internet_20_Link">Informationen</text:a> auf der Homepage der RAL gemeinnützige GmbH</text:p>
      <text:h text:style-name="Heading_20_3" text:outline-level="3"><text:bookmark-start text:name="__RefHeading___beschluesse_der_kommission_6"/><text:bookmark-start text:name="beschluesse_der_kommission"/>Beschlüsse der Kommission<text:bookmark-end text:name="__RefHeading___beschluesse_der_kommission_6"/><text:bookmark-end text:name="beschluesse_der_kommissio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Rechtsvorschrift</text:span> </text:p>
          </table:table-cell>
          <table:table-cell office:value-type="string" table:style-name="tablecell">
            <text:p text:style-name="tablealignleft"><text:span text:style-name="Strong_20_Emphasis">Produktgruppe</text:span> </text:p>
          </table:table-cell>
          <table:table-cell office:value-type="string" table:style-name="tablecell">
            <text:p text:style-name="tablealignright">    <text:span text:style-name="Strong_20_Emphasis">aktuelle Laufzeit</text:span><text:line-break/>ggf. weitere Anmerkungen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qid=1697640257129&amp;uri=CELEX%3A32023D1809" text:style-name="Internet_20_link" text:visited-style-name="Visited_20_Internet_20_Link">(EU) 2023/1809</text:a> </text:p>
          </table:table-cell>
          <table:table-cell office:value-type="string" table:style-name="tablecell">
            <text:p text:style-name="tablealignleft"><text:span text:style-name="Strong_20_Emphasis">Absorbierende Hygieneprodukte</text:span> </text:p>
          </table:table-cell>
          <table:table-cell office:value-type="string" table:style-name="tablecell">
            <text:p text:style-name="tablealignright">  31.12.2029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7D0175&amp;qid=1615187760381" text:style-name="Internet_20_link" text:visited-style-name="Visited_20_Internet_20_Link">(EU) 2017/175</text:a><text:line-break/>konsolidierte Fassung <text:a xlink:type="simple" xlink:href="https://eur-lex.europa.eu/legal-content/DE/ALL/?uri=CELEX:02017D0175-20241220" text:style-name="Internet_20_link" text:visited-style-name="Visited_20_Internet_20_Link">vom 20.12.2024</text:a> </text:p>
          </table:table-cell>
          <table:table-cell office:value-type="string" table:style-name="tablecell">
            <text:p text:style-name="tablealignleft"><text:span text:style-name="Strong_20_Emphasis">Beherbungsbetriebe</text:span> </text:p>
          </table:table-cell>
          <table:table-cell office:value-type="string" table:style-name="tablecell">
            <text:p text:style-name="tablealignright">    31.12.2027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4D0391&amp;qid=1481533422653" text:style-name="Internet_20_link" text:visited-style-name="Visited_20_Internet_20_Link">2014/391/EU</text:a><text:line-break/>konsolidierte Fassung <text:a xlink:type="simple" xlink:href="https://eur-lex.europa.eu/legal-content/DE/ALL/?uri=CELEX:02014D0391-20260106" text:style-name="Internet_20_link" text:visited-style-name="Visited_20_Internet_20_Link">vom 06.01.2026</text:a> </text:p>
          </table:table-cell>
          <table:table-cell office:value-type="string" table:style-name="tablecell">
            <text:p text:style-name="tablealignleft"><text:span text:style-name="Strong_20_Emphasis">Bettmatratzen</text:span> </text:p>
          </table:table-cell>
          <table:table-cell office:value-type="string" table:style-name="tablecell">
            <text:p text:style-name="tablealignright">  31.12.2030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7D0176&amp;qid=1615187989050" text:style-name="Internet_20_link" text:visited-style-name="Visited_20_Internet_20_Link">(EU) 2017/176</text:a><text:line-break/>konsolidierte Fassung <text:a xlink:type="simple" xlink:href="https://eur-lex.europa.eu/legal-content/DE/ALL/?uri=CELEX:02017D0176-20260106" text:style-name="Internet_20_link" text:visited-style-name="Visited_20_Internet_20_Link">vom 06.01.2026</text:a> </text:p>
          </table:table-cell>
          <table:table-cell office:value-type="string" table:style-name="tablecell">
            <text:p text:style-name="tablealignleft"><text:span text:style-name="Strong_20_Emphasis">Bodenbeläge auf Holz-, Kork- und Bambusbasis</text:span> </text:p>
          </table:table-cell>
          <table:table-cell office:value-type="string" table:style-name="tablecell">
            <text:p text:style-name="tablealignright">   31.12.2029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20D1803&amp;qid=1615188345141" text:style-name="Internet_20_link" text:visited-style-name="Visited_20_Internet_20_Link">(EU) 2020/1803</text:a> </text:p>
          </table:table-cell>
          <table:table-cell office:value-type="string" table:style-name="tablecell">
            <text:p text:style-name="tablealignleft"><text:span text:style-name="Strong_20_Emphasis">Druckerzeugnisse, Schreibwaren aus Papier und Papiertragetaschenerzeugnisse</text:span> </text:p>
          </table:table-cell>
          <table:table-cell office:value-type="string" table:style-name="tablecell">
            <text:p text:style-name="tablealignright">  31.12.2028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20D1804&amp;qid=1615188298714" text:style-name="Internet_20_link" text:visited-style-name="Visited_20_Internet_20_Link">(EU) 2020/1804</text:a> </text:p>
          </table:table-cell>
          <table:table-cell office:value-type="string" table:style-name="tablecell">
            <text:p text:style-name="tablealignleft"><text:span text:style-name="Strong_20_Emphasis">Elektronische Displays</text:span> </text:p>
          </table:table-cell>
          <table:table-cell office:value-type="string" table:style-name="tablecell">
            <text:p text:style-name="tablealignright">   31.12.2028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8D0680&amp;qid=1582888457055" text:style-name="Internet_20_link" text:visited-style-name="Visited_20_Internet_20_Link">(EU) 2018/680</text:a><text:line-break/>konsolidierte Fassung <text:a xlink:type="simple" xlink:href="https://eur-lex.europa.eu/legal-content/DE/ALL/?uri=CELEX:02018D0680-20230330" text:style-name="Internet_20_link" text:visited-style-name="Visited_20_Internet_20_Link">vom 30.03.2023</text:a> </text:p>
          </table:table-cell>
          <table:table-cell office:value-type="string" table:style-name="tablecell">
            <text:p text:style-name="tablealignleft"><text:span text:style-name="Strong_20_Emphasis">Gebäudereinigungsdienste</text:span> </text:p>
          </table:table-cell>
          <table:table-cell office:value-type="string" table:style-name="tablecell">
            <text:p text:style-name="tablealignright">  31.12.2027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9D0070&amp;qid=1582888457055" text:style-name="Internet_20_link" text:visited-style-name="Visited_20_Internet_20_Link">(EU) 2019/70</text:a><text:line-break/>konsolidierte Fassung <text:a xlink:type="simple" xlink:href="https://eur-lex.europa.eu/legal-content/DE/ALL/?uri=CELEX:02019D0070-20241220" text:style-name="Internet_20_link" text:visited-style-name="Visited_20_Internet_20_Link">vom 20.12.2024</text:a> </text:p>
          </table:table-cell>
          <table:table-cell office:value-type="string" table:style-name="tablecell">
            <text:p text:style-name="tablealignleft"><text:span text:style-name="Strong_20_Emphasis">Graphisches Papier (Anhang 1)</text:span> </text:p>
          </table:table-cell>
          <table:table-cell office:value-type="string" table:style-name="tablecell">
            <text:p text:style-name="tablealignright">   31.12.2028<text:line-break/>auch mit Zeitungsdruckpapier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uriserv:OJ.L_.2017.180.01.0001.01.DEU" text:style-name="Internet_20_link" text:visited-style-name="Visited_20_Internet_20_Link">2017/1214/EU</text:a><text:line-break/>konsolidierte Fassung <text:a xlink:type="simple" xlink:href="https://eur-lex.europa.eu/legal-content/DE/ALL/?uri=CELEX:02017D1214-20230329" text:style-name="Internet_20_link" text:visited-style-name="Visited_20_Internet_20_Link">vom 29.03.2023</text:a> </text:p>
          </table:table-cell>
          <table:table-cell office:value-type="string" table:style-name="tablecell">
            <text:p text:style-name="tablealignleft"><text:span text:style-name="Strong_20_Emphasis">Handgeschirrspülmittel</text:span> </text:p>
          </table:table-cell>
          <table:table-cell office:value-type="string" table:style-name="tablecell">
            <text:p text:style-name="tablealignright">  31.12.2026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21D0476&amp;qid=1616399934754" text:style-name="Internet_20_link" text:visited-style-name="Visited_20_Internet_20_Link">(EU) 2021/476</text:a> </text:p>
          </table:table-cell>
          <table:table-cell office:value-type="string" table:style-name="tablecell">
            <text:p text:style-name="tablealignleft"><text:span text:style-name="Strong_20_Emphasis">Hartbeläge</text:span> </text:p>
          </table:table-cell>
          <table:table-cell office:value-type="string" table:style-name="tablecell">
            <text:p text:style-name="tablealignright">   31.12.2028<text:line-break/>(technische) Keramik; Mauerwerkeinheiten; Dachziegel und Formziegel; Fertigteile aus Stahlbeton; „verbindende“ Produkte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9D0070&amp;qid=1582888457055" text:style-name="Internet_20_link" text:visited-style-name="Visited_20_Internet_20_Link">(EU) 2019/70</text:a><text:line-break/>konsolidierte Fassung <text:a xlink:type="simple" xlink:href="https://eur-lex.europa.eu/legal-content/DE/ALL/?uri=CELEX:02019D0070-20241220" text:style-name="Internet_20_link" text:visited-style-name="Visited_20_Internet_20_Link">vom 20.12.2024</text:a> </text:p>
          </table:table-cell>
          <table:table-cell office:value-type="string" table:style-name="tablecell">
            <text:p text:style-name="tablealignleft"><text:span text:style-name="Strong_20_Emphasis">Hygienepapier und Hygienepapierprodukte (Anhang 2)</text:span> </text:p>
          </table:table-cell>
          <table:table-cell office:value-type="string" table:style-name="tablecell">
            <text:p text:style-name="tablealignright">  31.12.2028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25D2607" text:style-name="Internet_20_link" text:visited-style-name="Visited_20_Internet_20_Link">BE (EU) 2025/2607</text:a><text:line-break/>konsolidierte Fassung <text:a xlink:type="simple" xlink:href="https://eur-lex.europa.eu/legal-content/DE/ALL/?uri=CELEX:02025D2607-20251222" text:style-name="Internet_20_link" text:visited-style-name="Visited_20_Internet_20_Link">vom 22.12.2025</text:a> </text:p>
          </table:table-cell>
          <table:table-cell office:value-type="string" table:style-name="tablecell">
            <text:p text:style-name="tablealignleft"><text:span text:style-name="Strong_20_Emphasis">Dekorationsfarben und -lacke und verwandte Produkte, Spezialbeschichtungen und verwandte Produkte sowie wasserbasierte Aerosol-Sprühfarben</text:span> </text:p>
          </table:table-cell>
          <table:table-cell office:value-type="string" table:style-name="tablecell">
            <text:p text:style-name="tablealignright">   31.12.2032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21D1870&amp;qid=1655982172683" text:style-name="Internet_20_link" text:visited-style-name="Visited_20_Internet_20_Link">(EU) 2021/1870</text:a><text:line-break/>konsolidierte Fassung <text:a xlink:type="simple" xlink:href="https://eur-lex.europa.eu/legal-content/DE/ALL/?uri=CELEX:02021D1870-20230726" text:style-name="Internet_20_link" text:visited-style-name="Visited_20_Internet_20_Link">vom 26.07.2023</text:a> </text:p>
          </table:table-cell>
          <table:table-cell office:value-type="string" table:style-name="tablecell">
            <text:p text:style-name="tablealignleft"><text:span text:style-name="Strong_20_Emphasis">Kosmetische Mittel</text:span> </text:p>
          </table:table-cell>
          <table:table-cell office:value-type="string" table:style-name="tablecell">
            <text:p text:style-name="tablealignright">  31.12.2027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22D1244&amp;qid=1664879172287" text:style-name="Internet_20_link" text:visited-style-name="Visited_20_Internet_20_Link">(EU) 2022/1244</text:a> </text:p>
          </table:table-cell>
          <table:table-cell office:value-type="string" table:style-name="tablecell">
            <text:p text:style-name="tablealignleft"><text:span text:style-name="Strong_20_Emphasis">Kultursubstrate, Bodenverbesserer und Mulch</text:span> </text:p>
          </table:table-cell>
          <table:table-cell office:value-type="string" table:style-name="tablecell">
            <text:p text:style-name="tablealignright">   30.06.2030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uriserv:OJ.L_.2017.180.01.0031.01.DEU" text:style-name="Internet_20_link" text:visited-style-name="Visited_20_Internet_20_Link">2017/1216/EU</text:a><text:line-break/>konsolidierte Fassung <text:a xlink:type="simple" xlink:href="https://eur-lex.europa.eu/legal-content/DE/ALL/?uri=CELEX:02017D1216-20230329" text:style-name="Internet_20_link" text:visited-style-name="Visited_20_Internet_20_Link">vom 29.03.2023</text:a> </text:p>
          </table:table-cell>
          <table:table-cell office:value-type="string" table:style-name="tablecell">
            <text:p text:style-name="tablealignleft"><text:span text:style-name="Strong_20_Emphasis">Maschinengeschirrspülmittel</text:span> </text:p>
          </table:table-cell>
          <table:table-cell office:value-type="string" table:style-name="tablecell">
            <text:p text:style-name="tablealignright">  31.12.2026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uriserv:OJ.L_.2017.180.01.0016.01.DEU" text:style-name="Internet_20_link" text:visited-style-name="Visited_20_Internet_20_Link">2017/1215/EU</text:a><text:line-break/>konsolidierte Fassung <text:a xlink:type="simple" xlink:href="https://eur-lex.europa.eu/legal-content/DE/ALL/?uri=CELEX:02017D1215-20230329" text:style-name="Internet_20_link" text:visited-style-name="Visited_20_Internet_20_Link">vom 29.03.2023</text:a> </text:p>
          </table:table-cell>
          <table:table-cell office:value-type="string" table:style-name="tablecell">
            <text:p text:style-name="tablealignleft"><text:span text:style-name="Strong_20_Emphasis">Maschinengeschirrspülmittel für den industriellen und gewerblichen Bereich</text:span> </text:p>
          </table:table-cell>
          <table:table-cell office:value-type="string" table:style-name="tablecell">
            <text:p text:style-name="tablealignright">   31.12.2026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6D1332&amp;qid=1481533591287" text:style-name="Internet_20_link" text:visited-style-name="Visited_20_Internet_20_Link">2016/1332/EU</text:a><text:line-break/>konsolidierte Fassung <text:a xlink:type="simple" xlink:href="https://eur-lex.europa.eu/legal-content/DE/ALL/?uri=CELEX:02016D1332-20260106" text:style-name="Internet_20_link" text:visited-style-name="Visited_20_Internet_20_Link">vom 06.01.2026</text:a> </text:p>
          </table:table-cell>
          <table:table-cell office:value-type="string" table:style-name="tablecell">
            <text:p text:style-name="tablealignleft"><text:span text:style-name="Strong_20_Emphasis">Möbel</text:span> </text:p>
          </table:table-cell>
          <table:table-cell office:value-type="string" table:style-name="tablecell">
            <text:p text:style-name="tablealignright">  31.12.2029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7D1217&amp;qid=1615188713611" text:style-name="Internet_20_link" text:visited-style-name="Visited_20_Internet_20_Link">(EU) 2017/1217</text:a><text:line-break/>konsolidierte Fassung <text:a xlink:type="simple" xlink:href="https://eur-lex.europa.eu/legal-content/DE/ALL/?uri=CELEX:02017D1217-20230329" text:style-name="Internet_20_link" text:visited-style-name="Visited_20_Internet_20_Link">vom 29.03.2023</text:a> </text:p>
          </table:table-cell>
          <table:table-cell office:value-type="string" table:style-name="tablecell">
            <text:p text:style-name="tablealignleft"><text:span text:style-name="Strong_20_Emphasis">Reinigungsmittel für harte Oberflächen</text:span> </text:p>
          </table:table-cell>
          <table:table-cell office:value-type="string" table:style-name="tablecell">
            <text:p text:style-name="tablealignright">   31.12.2026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8D1702&amp;qid=1582888457055" text:style-name="Internet_20_link" text:visited-style-name="Visited_20_Internet_20_Link">(EU) 2018/1702</text:a><text:line-break/>konsolidierte Fassung <text:a xlink:type="simple" xlink:href="https://eur-lex.europa.eu/legal-content/DE/ALL/?uri=CELEX:02018D1702-20241220" text:style-name="Internet_20_link" text:visited-style-name="Visited_20_Internet_20_Link">vom 20.12.2024</text:a> </text:p>
          </table:table-cell>
          <table:table-cell office:value-type="string" table:style-name="tablecell">
            <text:p text:style-name="tablealignleft"><text:span text:style-name="Strong_20_Emphasis">Schmierstoffe</text:span> </text:p>
          </table:table-cell>
          <table:table-cell office:value-type="string" table:style-name="tablecell">
            <text:p text:style-name="tablealignright">  31.12.2028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6D1349&amp;qid=1481533591287" text:style-name="Internet_20_link" text:visited-style-name="Visited_20_Internet_20_Link">2016/1349/EU</text:a><text:line-break/>konsolidierte Fassung <text:a xlink:type="simple" xlink:href="https://eur-lex.europa.eu/legal-content/DE/ALL/?uri=CELEX:02016D1349-20260106" text:style-name="Internet_20_link" text:visited-style-name="Visited_20_Internet_20_Link">vom 06.01.2026</text:a> </text:p>
          </table:table-cell>
          <table:table-cell office:value-type="string" table:style-name="tablecell">
            <text:p text:style-name="tablealignleft"><text:span text:style-name="Strong_20_Emphasis">Schuhe</text:span> </text:p>
          </table:table-cell>
          <table:table-cell office:value-type="string" table:style-name="tablecell">
            <text:p text:style-name="tablealignright">   31.12.2028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14D0350&amp;qid=1481533591287" text:style-name="Internet_20_link" text:visited-style-name="Visited_20_Internet_20_Link">2014/350/EU</text:a><text:line-break/>konsolidierte Fassung <text:a xlink:type="simple" xlink:href="https://eur-lex.europa.eu/legal-content/DE/ALL/?uri=CELEX:02014D0350-20260106" text:style-name="Internet_20_link" text:visited-style-name="Visited_20_Internet_20_Link">vom 06.01.2026</text:a> </text:p>
          </table:table-cell>
          <table:table-cell office:value-type="string" table:style-name="tablecell">
            <text:p text:style-name="tablealignleft"><text:span text:style-name="Strong_20_Emphasis">Textilerzeugnisse</text:span> </text:p>
          </table:table-cell>
          <table:table-cell office:value-type="string" table:style-name="tablecell">
            <text:p text:style-name="tablealignright">  31.12.2028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CELEX:32021D1870&amp;qid=1655982172683" text:style-name="Internet_20_link" text:visited-style-name="Visited_20_Internet_20_Link">(EU) 2021/1870</text:a><text:line-break/>konsolidierte Fassung <text:a xlink:type="simple" xlink:href="https://eur-lex.europa.eu/legal-content/DE/ALL/?uri=CELEX:02021D1870-20230726" text:style-name="Internet_20_link" text:visited-style-name="Visited_20_Internet_20_Link">vom 26.07.2023</text:a> </text:p>
          </table:table-cell>
          <table:table-cell office:value-type="string" table:style-name="tablecell">
            <text:p text:style-name="tablealignleft"><text:span text:style-name="Strong_20_Emphasis">Tierpflegeprodukte</text:span> </text:p>
          </table:table-cell>
          <table:table-cell office:value-type="string" table:style-name="tablecell">
            <text:p text:style-name="tablealignright">   31.12.2027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uriserv:OJ.L_.2017.180.01.0063.01.DEU" text:style-name="Internet_20_link" text:visited-style-name="Visited_20_Internet_20_Link">(EU) 2017/1218</text:a><text:line-break/>konsolidierte Fassung <text:a xlink:type="simple" xlink:href="https://eur-lex.europa.eu/legal-content/DE/ALL/?uri=CELEX:02017D1218-20230329" text:style-name="Internet_20_link" text:visited-style-name="Visited_20_Internet_20_Link">vom 29.03.2023</text:a> </text:p>
          </table:table-cell>
          <table:table-cell office:value-type="string" table:style-name="tablecell">
            <text:p text:style-name="tablealignleft"><text:span text:style-name="Strong_20_Emphasis">Waschmittel</text:span> </text:p>
          </table:table-cell>
          <table:table-cell office:value-type="string" table:style-name="tablecell">
            <text:p text:style-name="tablealignright">  31.12.2026</text:p>
          </table:table-cell>
        </table:table-row>
        <table:table-row>
          <table:table-cell office:value-type="string" table:style-name="tablecell">
            <text:p text:style-name="tablealignleft"><text:a xlink:type="simple" xlink:href="https://eur-lex.europa.eu/legal-content/DE/ALL/?uri=uriserv:OJ.L_.2017.180.01.0079.01.DEU" text:style-name="Internet_20_link" text:visited-style-name="Visited_20_Internet_20_Link">(EU) 2017/1219</text:a><text:line-break/>konsolidierte Fassung <text:a xlink:type="simple" xlink:href="https://eur-lex.europa.eu/legal-content/DE/ALL/?uri=CELEX:02017D1219-20230329" text:style-name="Internet_20_link" text:visited-style-name="Visited_20_Internet_20_Link">vom 29.03.2023</text:a> </text:p>
          </table:table-cell>
          <table:table-cell office:value-type="string" table:style-name="tablecell">
            <text:p text:style-name="tablealignleft"><text:span text:style-name="Strong_20_Emphasis">Waschmittel für den industriellen und institutionellen Bereich</text:span> </text:p>
          </table:table-cell>
          <table:table-cell office:value-type="string" table:style-name="tablecell">
            <text:p text:style-name="tablealignright">   31.12.2026</text:p>
          </table:table-cell>
        </table:table-row>
      </table:table>
      <text:h text:style-name="Heading_20_3" text:outline-level="3"><text:bookmark-start text:name="__RefHeading___harmonisierte_europaeische_dokumente_normen_spezifikationen_regeln_etc_7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7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8"/><text:bookmark-start text:name="weitere_erlaeuterungen_und_besonderheiten"/>Weitere Erläuterungen und Besonderheiten<text:bookmark-end text:name="__RefHeading___weitere_erlaeuterungen_und_besonderheiten_8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4::55:06</meta:creation-date>
    <dc:creator>Generated</dc:creator>
    <dc:date>2026-08-31T04::55:06</dc:date>
    <dc:language>en-US</dc:language>
    <meta:editing-cycles>1</meta:editing-cycles>
    <meta:editing-duration>PT0S</meta:editing-duration>
    <dc:title>zusatzinformationen:lex_hn:p15:p15_04</dc:title>
  </office:meta>
</office:document-meta>
</file>