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6:p16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Healthcare<text:line-break/>Medizinische Geräte und Anwendungen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16:p16_01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a xlink:type="simple" xlink:href="https://product-compliance.net/doku.php?id=zusatzinformationen:lex_hn:p16:p16_02" text:style-name="Internet_20_link" text:visited-style-name="Visited_20_Internet_20_Link">...</text:a></text:span>  </text:p>
          </table:table-cell>
        </table:table-row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…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7::35:44</meta:creation-date>
    <dc:creator>Generated</dc:creator>
    <dc:date>2026-08-31T07::35:44</dc:date>
    <dc:language>en-US</dc:language>
    <meta:editing-cycles>1</meta:editing-cycles>
    <meta:editing-duration>PT0S</meta:editing-duration>
    <dc:title>zusatzinformationen:lex_hn:p16:p16</dc:title>
  </office:meta>
</office:document-meta>
</file>