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afd22914d97d9a22e1273fe147cd5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6:p16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6:p16" text:style-name="Internet_20_link" text:visited-style-name="Visited_20_Internet_20_Link">Healthcare</text:a><text:line-break/><text:a xlink:type="simple" xlink:href="https://product-compliance.net/doku.php?id=zusatzinformationen:lex_hn:p16:p16" text:style-name="Internet_20_link" text:visited-style-name="Visited_20_Internet_20_Link">Medizinsche Geräte und Anwendung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06082148499cm" style:rel-height="scale"><draw:image xlink:href="Pictures/8afd22914d97d9a22e1273fe147cd5be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-vitro-Diagnostika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7R0746&amp;qid=1655974988044" text:style-name="Internet_20_link" text:visited-style-name="Visited_20_Internet_20_Link">LINK</text:a><text:line-break/>Verordnung (EU) 2017/746 des Europäischen Parlaments und des Rates vom 5. April 2017 über In-vitro-Diagnostika und zur Aufhebung der Richtlinie 98/79/EG und des Beschlusses 2010/227/EU der Kommissio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7R0746-20250110" text:style-name="Internet_20_link" text:visited-style-name="Visited_20_Internet_20_Link">vom 10.01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siehe auch weitere Übergangsfristen gemäß<text:line-break/>
<text:a xlink:type="simple" xlink:href="https://eur-lex.europa.eu/legal-content/DE/ALL/?uri=CELEX:32022R0112&amp;qid=1655975843389" text:style-name="Internet_20_link" text:visited-style-name="Visited_20_Internet_20_Link">LINK</text:a><text:line-break/>Verordnung (EU) 2022/112 des Europäischen Parlaments und des Rates vom 25. Januar 2022 zur Änderung der Verordnung (EU) 2017/746 hinsichtlich der Übergangsbestimmungen für bestimmte In-vitro-Diagnostika und des späteren Geltungsbeginns der Bedingungen für hausinterne Produkte<text:line-break/>
<text:a xlink:type="simple" xlink:href="https://eur-lex.europa.eu/legal-content/DE/ALL/?uri=CELEX:32023R0607&amp;qid=1689580478509" text:style-name="Internet_20_link" text:visited-style-name="Visited_20_Internet_20_Link">LINK</text:a><text:line-break/>Verordnung (EU) 2023/607 des Europäischen Parlaments und des Rates vom 15. März 2023 zur Änderung der Verordnungen (EU) 2017/745 und (EU) 2017/746 hinsichtlich der Übergangsbestimmungen für bestimmte Medizinprodukte und In-vitro-Diagnostika<text:line-break/>
<text:a xlink:type="simple" xlink:href="https://eur-lex.europa.eu/legal-content/DE/ALL/?uri=CELEX:32024R1860&amp;qid=1721028612737" text:style-name="Internet_20_link" text:visited-style-name="Visited_20_Internet_20_Link">LINK</text:a><text:line-break/>Verordnung (EU) 2024/1860 des Europäischen Parlaments und des Rates vom 13. Juni 2024 zur Änderung der Verordnungen (EU) 2017/745 und (EU) 2017/746 hinsichtlich der schrittweisen Einführung von Eudamed, der Informationspflicht im Falle einer Unterbrechung oder Beendigung der Versorgung und der Übergangsbestimmungen für bestimmte In-vitro-Diagnostika<text:line-break/></text:p>
      <text:p text:style-name="Text_20_body"><text:a xlink:type="simple" xlink:href="https://health.ec.europa.eu/document/download/25e7ea7c-cab3-40cf-86d9-d11f5e7744d8_en?filename=md_com_2025-1023_act_en.pdf" text:style-name="Internet_20_link" text:visited-style-name="Visited_20_Internet_20_Link">LINK</text:a><text:line-break/>Vorschlag für eine Verordnung zur Vereinfachung bestimmter Anforderungen der VO (EU) 2017/745 und VO (EU) 2017/746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text:line-break/></text:p>
      <text:p text:style-name="Text_20_body"><text:a xlink:type="simple" xlink:href="https://www.gesetze-im-internet.de/mpdg/" text:style-name="Internet_20_link" text:visited-style-name="Visited_20_Internet_20_Link">LINK</text:a><text:line-break/>verbleibende nationale Regelungen im: Medizinprodukterecht-Durchführungsgesetz - MPDG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25R0117&amp;qid=1738656719281" text:style-name="Internet_20_link" text:visited-style-name="Visited_20_Internet_20_Link">LINK</text:a><text:line-break/>Durchführungsverordnung (EU) 2025/117 der Kommission vom 24. Januar 2025 zur Festlegung der Vorschriften zur Anwendung der Verordnung (EU) 2021/2282 hinsichtlich der Verfahren für gemeinsame wissenschaftliche Beratungen zu Medizinprodukten und In-vitro-Diagnostika auf Unionsebene<text:line-break/>
<text:a xlink:type="simple" xlink:href="https://eur-lex.europa.eu/legal-content/DE/ALL/?uri=OJ:L_202402699" text:style-name="Internet_20_link" text:visited-style-name="Visited_20_Internet_20_Link">LINK</text:a><text:line-break/>Durchführungsverordnung (EU) 2024/2699 der Kommission vom 18. Oktober 2024 zur Festlegung von detaillierten Verfahrensvorschriften für die Zusammenarbeit — in Form eines Informationsaustauschs — der Koordinierungsgruppe der Mitgliedstaaten zur Bewertung von Gesundheitstechnologien und der Kommission mit der Europäischen Arzneimittel-Agentur betreffend die gemeinsame klinische Bewertung von Arzneimitteln, Medizinprodukten und In-vitro-Diagnostika sowie die gemeinsame wissenschaftliche Beratung zu Arzneimitteln und Medizinprodukten gemäß der Verordnung (EU) 2021/2282 des Europäischen Parlaments und des Rates<text:line-break/>
<text:a xlink:type="simple" xlink:href="https://eur-lex.europa.eu/legal-content/DE/ALL/?uri=CELEX:32023R2713&amp;qid=1703003422609" text:style-name="Internet_20_link" text:visited-style-name="Visited_20_Internet_20_Link">LINK</text:a><text:line-break/>Durchführungsverordnung (EU) 2023/2713 der Kommission vom 5. Dezember 2023 zur Benennung von Referenzlaboratorien der Europäischen Union im Bereich der In-vitro-Diagnostika<text:line-break/>
konsolidierte Fassung <text:a xlink:type="simple" xlink:href="https://eur-lex.europa.eu/legal-content/DE/ALL/?uri=CELEX:02023R2713-20260501" text:style-name="Internet_20_link" text:visited-style-name="Visited_20_Internet_20_Link">vom 01.05.2026</text:a><text:line-break/>
<text:a xlink:type="simple" xlink:href="https://eur-lex.europa.eu/legal-content/DE/ALL/?uri=uriserv:OJ.L_.2022.178.01.0003.01.DEU" text:style-name="Internet_20_link" text:visited-style-name="Visited_20_Internet_20_Link">LINK</text:a><text:line-break/>Durchführungsverordnung (EU) 2022/1107 der Kommission vom 4. Juli 2022 zur Festlegung gemeinsamer Spezifikationen für bestimmte In-vitro-Diagnostika der Klasse D gemäß der Verordnung (EU) 2017/746 des Europäischen Parlaments und des Rates<text:line-break/>
<text:a xlink:type="simple" xlink:href="https://eur-lex.europa.eu/legal-content/DE/ALL/?uri=uriserv:OJ.L_.2022.164.01.0020.01.DEU" text:style-name="Internet_20_link" text:visited-style-name="Visited_20_Internet_20_Link">LINK</text:a><text:line-break/>Durchführungsverordnung (EU) 2022/945 der Kommission vom 17. Juni 2022 mit Durchführungsbestimmungen zur Verordnung (EU) 2017/746 des Europäischen Parlaments und des Rates hinsichtlich der Gebühren, die von EU-Referenzlaboratorien im Bereich der In-vitro-Diagnostika erhoben werden können<text:line-break/>
<text:a xlink:type="simple" xlink:href="https://eur-lex.europa.eu/legal-content/DE/ALL/?uri=uriserv:OJ.L_.2022.164.01.0007.01.DEU" text:style-name="Internet_20_link" text:visited-style-name="Visited_20_Internet_20_Link">LINK</text:a><text:line-break/>Durchführungsverordnung (EU) 2022/944 der Kommission vom 17. Juni 2022 mit Durchführungsbestimmungen zur Verordnung (EU) 2017/746 des Europäischen Parlaments und des Rates hinsichtlich der Aufgaben von und der Kriterien für Referenzlaboratorien der Europäischen Union im Bereich der In-vitro-Diagnostika<text:line-break/></text:p>
      <text:p text:style-name="Text_20_body">Historische Dokumente:<text:line-break/>
<text:a xlink:type="simple" xlink:href="https://eur-lex.europa.eu/legal-content/DE/ALL/?uri=CELEX:52020XC0415(04)" text:style-name="Internet_20_link" text:visited-style-name="Visited_20_Internet_20_Link">LINK</text:a><text:line-break/>Leitlinien für In-vitro-Tests zur Diagnose von COVID-19 und deren Leistung<text:line-break/></text:p>
      <text:p text:style-name="Text_20_body"><text:span text:style-name="Strong_20_Emphasis"><text:a xlink:type="simple" xlink:href="https://health.ec.europa.eu/medical-devices-sector/new-regulations/guidance-mdcg-endorsed-documents-and-other-guidance_en" text:style-name="Internet_20_link" text:visited-style-name="Visited_20_Internet_20_Link">Informationen</text:a> der Europäischen Kommission</text:span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product-compliance.net/lib/exe/fetch.php?media=zusatzinformationen:lex_hn:p16:be_2021-1195.pdf" text:style-name="Internet_20_link" text:visited-style-name="Visited_20_Internet_20_Link">BE 2021/1195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6:be_2026-197.pdf" text:style-name="Internet_20_link" text:visited-style-name="Visited_20_Internet_20_Link">BE 2026/197</text:a><text:line-break/><text:a xlink:type="simple" xlink:href="https://product-compliance.net/lib/exe/fetch.php?media=zusatzinformationen:lex_hn:p16:be_2025-679.pdf" text:style-name="Internet_20_link" text:visited-style-name="Visited_20_Internet_20_Link">BE 2025/679</text:a><text:line-break/><text:a xlink:type="simple" xlink:href="https://product-compliance.net/lib/exe/fetch.php?media=zusatzinformationen:lex_hn:p16:be_2024-817.pdf" text:style-name="Internet_20_link" text:visited-style-name="Visited_20_Internet_20_Link">BE 2024/817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6:be_2023-1411.pdf" text:style-name="Internet_20_link" text:visited-style-name="Visited_20_Internet_20_Link">BE 2023/1411</text:a><text:line-break/><text:a xlink:type="simple" xlink:href="https://product-compliance.net/lib/exe/fetch.php?media=zusatzinformationen:lex_hn:p16:be_2022-729.pdf" text:style-name="Internet_20_link" text:visited-style-name="Visited_20_Internet_20_Link">BE 2022/729</text:a><text:line-break/><text:a xlink:type="simple" xlink:href="https://product-compliance.net/lib/exe/fetch.php?media=zusatzinformationen:lex_hn:p16:be_2022-15.pdf" text:style-name="Internet_20_link" text:visited-style-name="Visited_20_Internet_20_Link">BE 2022/15</text:a></text:p>
          </table:table-cell>
        </table:table-row>
      </table:table>
      <text:p text:style-name="Text_20_body">Link zur konsolidierten Liste (informativ): <text:a xlink:type="simple" xlink:href="https://product-compliance.net/lib/exe/fetch.php?media=zusatzinformationen:lex_hn:p16:10080pdf.pdf" text:style-name="Internet_20_link" text:visited-style-name="Visited_20_Internet_20_Link">PDF (30.01.2026)</text:a> <text:a xlink:type="simple" xlink:href="https://product-compliance.net/lib/exe/fetch.php?media=zusatzinformationen:lex_hn:p16:10080excel.xlsx" text:style-name="Internet_20_link" text:visited-style-name="Visited_20_Internet_20_Link">EXCEL (30.01.2026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product-compliance.net/lib/exe/fetch.php?media=zusatzinformationen:lex_hn:p16:10080.pdf" text:style-name="Internet_20_link" text:visited-style-name="Visited_20_Internet_20_Link">Basisliste</text:a> (Diese Liste ist zwar durch den nachfolgenden Durchführungsbeschluss ersetzt, verbleibt aber hier in diesem Portal, da für eine ganze Reihe harmonisierter Normen eine Koexistenzphase vorgesehen war.)</text:p>
      <text:p text:style-name="Text_20_body">Durchführungsbeschluss (Hinweis: Dieser Beschluss enthält die vollständige konsolidierte Liste.)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6:be_2020-439.pdf" text:style-name="Internet_20_link" text:visited-style-name="Visited_20_Internet_20_Link">BE 2020/439</text:a><text:line-break/>geändert durch: <text:a xlink:type="simple" xlink:href="https://product-compliance.net/lib/exe/fetch.php?media=zusatzinformationen:lex_hn:p16:be_2021-609.pdf" text:style-name="Internet_20_link" text:visited-style-name="Visited_20_Internet_20_Link">BE 2021/609</text:a>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57:37</meta:creation-date>
    <dc:creator>Generated</dc:creator>
    <dc:date>2026-09-01T15::57:37</dc:date>
    <dc:language>en-US</dc:language>
    <meta:editing-cycles>1</meta:editing-cycles>
    <meta:editing-duration>PT0S</meta:editing-duration>
    <dc:title>zusatzinformationen:lex_hn:p16:p16_01</dc:title>
  </office:meta>
</office:document-meta>
</file>