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b25ab71fa923846ce572bdb5ba41f97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6:p16_0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6:p16" text:style-name="Internet_20_link" text:visited-style-name="Visited_20_Internet_20_Link">Healthcare</text:a><text:line-break/><text:a xlink:type="simple" xlink:href="https://product-compliance.net/doku.php?id=zusatzinformationen:lex_hn:p16:p16" text:style-name="Internet_20_link" text:visited-style-name="Visited_20_Internet_20_Link">Medizinsche Geräte und Anwendunge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8533615136876cm" style:rel-height="scale"><draw:image xlink:href="Pictures/b25ab71fa923846ce572bdb5ba41f973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Aktive implantierbare medizinische Geräte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product-compliance.net/doku.php?id=zusatzinformationen:lex_hn:p16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2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2"/><text:bookmark-end text:name="harmonisierte_europaeische_dokumente_normen_spezifikationen_regeln_etc"/></text:h>
      <text:p text:style-name="Text_20_body"><text:span text:style-name="">ACHTUNG! Die folgenden hier verlinkten Dokumente verweisen noch auf die bisherige Richtlinie über Aktive implantierbare medizinische Geräte.</text:span><text:line-break/></text:p>
      <text:p text:style-name="Text_20_body"><text:span text:style-name="Strong_20_Emphasis"><text:a xlink:type="simple" xlink:href="https://product-compliance.net/lib/exe/fetch.php?media=zusatzinformationen:lex_hn:p16" text:style-name="Internet_20_link" text:visited-style-name="Visited_20_Internet_20_Link">Basisliste</text:a> (Liste ist zwar durch den nachfolgenden Durchführungsbeschluss ersetzt, verbleibt aber hier in diesem Portal, da für eine ganze Reihe harmonisierter Normen eine Koexistenzphase vorgesehen ist.)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urchführungsbeschlüsse</text:span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BE 2020/438<text:line-break/>geändert durch: BE 2021/611</text:p>
          </table:table-cell>
          <table:table-cell office:value-type="string" table:style-name="tablecell">
            <text:p text:style-name="tablealignleft"><text:a xlink:type="simple" xlink:href="https://product-compliance.net/lib/exe/fetch.php?media=zusatzinformationen:lex_hn:p16" text:style-name="Internet_20_link" text:visited-style-name="Visited_20_Internet_20_Link">...</text:a><text:line-break/><text:a xlink:type="simple" xlink:href="https://product-compliance.net/lib/exe/fetch.php?media=zusatzinformationen:lex_hn:p16" text:style-name="Internet_20_link" text:visited-style-name="Visited_20_Internet_20_Link">...</text:a></text:p>
          </table:table-cell>
        </table:table-row>
      </table:table>
      <text:p text:style-name="Text_20_body">(Hinweis: Dieser Beschluss enthält die vollständige konsolidierte Liste.)</text:p>
      <text:p text:style-name="Text_20_body">Link zur konsolidierten Liste (informativ): <text:a xlink:type="simple" xlink:href="https://product-compliance.net/lib/exe/fetch.php?media=zusatzinformationen:lex_hn:p16" text:style-name="Internet_20_link" text:visited-style-name="Visited_20_Internet_20_Link">PDF (xx.yy.zzzz)</text:a> <text:a xlink:type="simple" xlink:href="https://product-compliance.net/lib/exe/fetch.php?media=zusatzinformationen:lex_hn:p16" text:style-name="Internet_20_link" text:visited-style-name="Visited_20_Internet_20_Link">EXCEL (xx.yy.zzzz)</text:a></text:p>
      <text:p text:style-name="Text_20_body">Weitere Informationen: <text:a xlink:type="simple" xlink:href="https://product-compliance.net/doku.php?id=zusatzinformationen:lex_hn:p16:p16" text:style-name="Internet_20_link" text:visited-style-name="Visited_20_Internet_20_Link">LINK</text:a></text:p>
      <text:p text:style-name="Text_20_body">Alle früheren Dokumente, die vor dem aktuellen Durchführungsbeschluss veröffentlicht wurden, verbleiben hier zunächst zur Information.</text:p>
      <text:p text:style-name="Text_20_body"><text:a xlink:type="simple" xlink:href="https://product-compliance.net/lib/exe/fetch.php?media=zusatzinformationen:lex_hn:p16" text:style-name="Internet_20_link" text:visited-style-name="Visited_20_Internet_20_Link">Basisliste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https://product-compliance.net/lib/exe/fetch.php?media=zusatzinformationen:lex_hn:p16" text:style-name="Internet_20_link" text:visited-style-name="Visited_20_Internet_20_Link">...</text:a><text:line-break/><text:a xlink:type="simple" xlink:href="https://product-compliance.net/lib/exe/fetch.php?media=zusatzinformationen:lex_hn:p16" text:style-name="Internet_20_link" text:visited-style-name="Visited_20_Internet_20_Link">...</text:a><text:line-break/><text:a xlink:type="simple" xlink:href="https://product-compliance.net/lib/exe/fetch.php?media=zusatzinformationen:lex_hn:p16" text:style-name="Internet_20_link" text:visited-style-name="Visited_20_Internet_20_Link">...</text:a></text:p>
          </table:table-cell>
          <table:table-cell office:value-type="string" table:style-name="tablecell">
            <text:p text:style-name="tablealignleft"><text:a xlink:type="simple" xlink:href="https://product-compliance.net/lib/exe/fetch.php?media=zusatzinformationen:lex_hn:p16" text:style-name="Internet_20_link" text:visited-style-name="Visited_20_Internet_20_Link">...</text:a><text:line-break/><text:a xlink:type="simple" xlink:href="https://product-compliance.net/lib/exe/fetch.php?media=zusatzinformationen:lex_hn:p16" text:style-name="Internet_20_link" text:visited-style-name="Visited_20_Internet_20_Link">...</text:a></text:p>
          </table:table-cell>
        </table:table-row>
      </table:table>
      <text:h text:style-name="Heading_20_3" text:outline-level="3"><text:bookmark-start text:name="__RefHeading___weitere_erlaeuterungen_und_besonderheiten_3"/><text:bookmark-start text:name="weitere_erlaeuterungen_und_besonderheiten"/>Weitere Erläuterungen und Besonderheiten<text:bookmark-end text:name="__RefHeading___weitere_erlaeuterungen_und_besonderheiten_3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47:16</meta:creation-date>
    <dc:creator>Generated</dc:creator>
    <dc:date>2026-09-01T19::47:16</dc:date>
    <dc:language>en-US</dc:language>
    <meta:editing-cycles>1</meta:editing-cycles>
    <meta:editing-duration>PT0S</meta:editing-duration>
    <dc:title>zusatzinformationen:lex_hn:p16:p16_02</dc:title>
  </office:meta>
</office:document-meta>
</file>