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c34f809b8474d03ad6c25d6e5c1086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0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0362869198312cm" style:rel-height="scale"><draw:image xlink:href="Pictures/3c34f809b8474d03ad6c25d6e5c1086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Genehmigung und Marktüberwachung von zwei- oder dreirädrigen und vierrädrigen Fahrzeu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3R0168&amp;qid=1459590573157" text:style-name="Internet_20_link" text:visited-style-name="Visited_20_Internet_20_Link">LINK</text:a><text:line-break/>Verordnung (EU) Nr. 168/2013 des Europäischen Parlaments und des Rates vom 15. Januar 2013 über die Genehmigung und Marktüberwachung von zwei- oder dreirädrigen und vierrädrigen Fahrzeug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3R0168-20260802" text:style-name="Internet_20_link" text:visited-style-name="Visited_20_Internet_20_Link">vom 02.08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staate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eur-lex.europa.eu/legal-content/DE/ALL/?uri=CELEX:32014R0044&amp;qid=1764250872850" text:style-name="Internet_20_link" text:visited-style-name="Visited_20_Internet_20_Link">LINK</text:a><text:line-break/>VO (EU) Nr. 44/2014 hinsichtlich der Anforderungen an die Bauweise von Fahrzeugen …<text:line-break/>
<text:a xlink:type="simple" xlink:href="https://eur-lex.europa.eu/legal-content/DE/ALL/?uri=CELEX:32025R1455&amp;qid=1764251003803v" text:style-name="Internet_20_link" text:visited-style-name="Visited_20_Internet_20_Link">LINK</text:a><text:line-break/>geändert mit VO (EU) 2025/1455 zum Schutz von Fahrzeugen der Klasse L vor Cyberangriffen<text:line-break/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56:54</meta:creation-date>
    <dc:creator>Generated</dc:creator>
    <dc:date>2026-09-01T17::56:54</dc:date>
    <dc:language>en-US</dc:language>
    <meta:editing-cycles>1</meta:editing-cycles>
    <meta:editing-duration>PT0S</meta:editing-duration>
    <dc:title>zusatzinformationen:lex_hn:p17:p17_05</dc:title>
  </office:meta>
</office:document-meta>
</file>