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4775bbb1d139b955cf443617fcab247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4775bbb1d139b955cf443617fcab247d.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hinsichtlich der Emissionen von leichten Personenkraftwagen und Nutzfahrzeug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07.171.01.0001.01.DEU" text:style-name="Internet_20_link" text:visited-style-name="Visited_20_Internet_20_Link">LINK</text:a><text:line-break/>Verordnung (EG) Nr. 715/2007 des Europäischen Parlaments und des Rates vom 20. Juni 2007 über die Typgenehmigung von Kraftfahrzeugen hinsichtlich der Emissionen von leichten Personenkraftwagen und Nutzfahrzeugen (Euro 5 und Euro 6) und über den Zugang zu Reparatur- und Wartungsinformationen für Fahrzeuge<text:line-break/></text:p>
      <text:p text:style-name="Text_20_body"><text:span text:style-name="Strong_20_Emphasis">ergänzt durch:</text:span><text:line-break/>
<text:a xlink:type="simple" xlink:href="https://eur-lex.europa.eu/legal-content/DE/ALL/?uri=CELEX:32017R1151&amp;qid=1715595160295" text:style-name="Internet_20_link" text:visited-style-name="Visited_20_Internet_20_Link">LINK</text:a><text:line-break/>Verordnung (EU) 2017/1151 der Kommission vom 1. Juni 2017 zur Ergänzung der Verordnung (EG) Nr. 715/2007 des Europäischen Parlaments und des Rates über die Typgenehmigung von Kraftfahrzeugen hinsichtlich der Emissionen von leichten Personenkraftwagen und Nutzfahrzeugen (Euro 5 und Euro 6) und über den Zugang zu Fahrzeugreparatur- und -wartungsinformationen, zur Änderung der Richtlinie 2007/46/EG des Europäischen Parlaments und des Rates, der Verordnung (EG) Nr. 692/2008 der Kommission sowie der Verordnung (EU) Nr. 1230/2012 der Kommission und zur Aufhebung der Verordnung (EG) Nr. 692/2008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zur Verordnung (EG) Nr. 715/2007 <text:a xlink:type="simple" xlink:href="https://eur-lex.europa.eu/legal-content/DE/ALL/?uri=CELEX:02007R0715-20200901" text:style-name="Internet_20_link" text:visited-style-name="Visited_20_Internet_20_Link">vom 01.09.2020</text:a><text:line-break/></text:p>
      <text:p text:style-name="Text_20_body">zur Verordnung (EU) 2017/1151 <text:a xlink:type="simple" xlink:href="https://eur-lex.europa.eu/legal-content/DE/ALL/?uri=CELEX:02017R1151-20230901" text:style-name="Internet_20_link" text:visited-style-name="Visited_20_Internet_20_Link">vom 01.09.202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715/2007 wird mit Wirkung vom 1. Juli 2030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Die Verordnung (EU) 2017/1151 wird mit Wirkung vom 1. Juli 2030 aufgehoben.<text:line-break/>
Die Verordnungen (EU) Nr. 582/2011 und (EU) 2017/2400 sowie die Durchführungsverordnung (EU) 2022/1362 werden mit Wirkung vom 1. Juli 2031 aufgehob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text:line-break/>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p text:style-name="Text_20_body">Mit Änderung durch <text:a xlink:type="simple" xlink:href="https://eur-lex.europa.eu/legal-content/DE/ALL/?uri=OJ:L_202601216" text:style-name="Internet_20_link" text:visited-style-name="Visited_20_Internet_20_Link">Delegierte Verordnung (EU) 2026/1216</text:a> der Kommission vom 9. Juni 2026 zur Änderung der Verordnung (EU) 2024/1257 des Europäischen Parlaments und des Rates hinsichtlich der Festlegung von Dauerhaltbarkeitsmultiplikatoren für gasförmige Schadstoffe von schweren Nutzfahrzeugen der Klassen M3, N2 und N3</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762" text:style-name="Internet_20_link" text:visited-style-name="Visited_20_Internet_20_Link">LINK</text:a><text:line-break/>Durchführungsverordnung (EU) 2026/1762 der Kommission vom 13. Juli 2026 mit Vorschriften, Verfahren, Prüfmethoden und administrativen Anforderungen für die Anwendung der Verordnung (EU) 2024/1257 in Bezug auf die Bremspartikelemissionen von Fahrzeugen der Klassen M1 und N1<text:line-break/>
<text:a xlink:type="simple" xlink:href="https://eur-lex.europa.eu/legal-content/DE/ALL/?uri=CELEX:32025R1706&amp;qid=1782413691783" text:style-name="Internet_20_link" text:visited-style-name="Visited_20_Internet_20_Link">LINK</text:a><text:line-break/>Durchführungsverordnung (EU) 2025/1706 der Kommission vom 25. Juli 2025 mit Vorschriften, Verfahren und Prüfmethoden für die Anwendung der Verordnung (EU) 2024/1257 in Bezug auf die Typgenehmigung von Fahrzeugen der Klassen M1 und N1 hinsichtlich ihrer Abgas- und Verdunstungsemissionen und zur Änderung der Durchführungsverordnung (EU) 2020/683<text:line-break/>
mit <text:a xlink:type="simple" xlink:href="https://eur-lex.europa.eu/legal-content/DE/ALL/?uri=OJ:L_202690521" text:style-name="Internet_20_link" text:visited-style-name="Visited_20_Internet_20_Link">Berichtigung vom 25.06.2026</text:a><text:line-break/>
<text:a xlink:type="simple" xlink:href="https://eur-lex.europa.eu/legal-content/DE/ALL/?uri=OJ:L_202601764" text:style-name="Internet_20_link" text:visited-style-name="Visited_20_Internet_20_Link">LINK</text:a><text:line-break/>Durchführungsverordnung (EU) 2026/1764 der Kommission vom 13. Juli 2026 zur <text:span text:style-name="Strong_20_Emphasis">Änderung der Durchführungsverordnung (EU) 2025/1706</text:span> im Hinblick auf spezifische Methoden, Anforderungen und Prüfungen sowie Verwaltungsanforderungen in Bezug auf die Dauerhaltbarkeit von bordeigenen Batterien, die Reichweite von Elektrofahrzeugen bei niedrigen Temperaturen und die Leistung des Elektrofahrzeugsystems</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1::10:34</meta:creation-date>
    <dc:creator>Generated</dc:creator>
    <dc:date>2026-08-30T21::10:34</dc:date>
    <dc:language>en-US</dc:language>
    <meta:editing-cycles>1</meta:editing-cycles>
    <meta:editing-duration>PT0S</meta:editing-duration>
    <dc:title>zusatzinformationen:lex_hn:p17:p17_11</dc:title>
  </office:meta>
</office:document-meta>
</file>