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68bd70d2c25d41e17de20a96a76e4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21143527834cm" style:rel-height="scale"><draw:image xlink:href="Pictures/168bd70d2c25d41e17de20a96a76e44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und Motoren hinsichtlich der Emissionen von schweren Nutzfahrzeugen (Euro VI)</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9R0595&amp;qid=1702997521122" text:style-name="Internet_20_link" text:visited-style-name="Visited_20_Internet_20_Link">LINK</text:a><text:line-break/>Verordnung (EG) Nr. 595/2009 des Europäischen Parlaments und des Rates vom 18. Juni 2009 über die Typgenehmigung von Kraftfahrzeugen und Motoren hinsichtlich der Emissionen von schweren Nutzfahrzeugen (Euro VI) und über den Zugang zu Fahrzeugreparatur- und -wartungsinformationen, zur Änderung der Verordnung (EG) Nr. 715/2007 und der Richtlinie 2007/46/EG sowie zur Aufhebung der Richtlinien 80/1269/EWG, 2005/55/EG und 2005/78/EG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9R0595-20200901" text:style-name="Internet_20_link" text:visited-style-name="Visited_20_Internet_20_Link">vom 01.09.2020</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595/2009 wird mit Wirkung vom 1. Juli 2031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 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11R0582&amp;qid=1715595281541" text:style-name="Internet_20_link" text:visited-style-name="Visited_20_Internet_20_Link">LINK</text:a><text:line-break/>Verordnung (EU) Nr. 582/2011 der Kommission vom 25. Mai 2011 zur Durchführung und Änderung der Verordnung (EG) Nr. 595/2009 des Europäischen Parlaments und des Rates hinsichtlich der Emissionen von schweren Nutzfahrzeugen (Euro VI) und zur Änderung der Anhänge I und III der Richtlinie 2007/46/EG des Europäischen Parlaments und des Rates<text:line-break/>
konsolidierte Fassung <text:a xlink:type="simple" xlink:href="https://eur-lex.europa.eu/legal-content/DE/ALL/?uri=CELEX:02011R0582-20260312" text:style-name="Internet_20_link" text:visited-style-name="Visited_20_Internet_20_Link">vom 12.03.2026</text:a><text:line-break/>
<text:a xlink:type="simple" xlink:href="https://eur-lex.europa.eu/legal-content/DE/ALL/?uri=CELEX:32017R2400&amp;qid=1715595407667" text:style-name="Internet_20_link" text:visited-style-name="Visited_20_Internet_20_Link">LINK</text:a><text:line-break/>Verordnung (EU) 2017/2400 der Kommission vom 12. Dezember 2017 zur Durchführung der Verordnung (EG) Nr. 595/2009 des Europäischen Parlaments und des Rates hinsichtlich der Bestimmung der CO2-Emissionen und des Kraftstoffverbrauchs von schweren Nutzfahrzeugen sowie zur Änderung der Richtlinie 2007/46/EG des Europäischen Parlaments und des Rates sowie der Verordnung (EU) Nr. 582/2011 der Kommission<text:line-break/>
konsolidierte Fassung <text:a xlink:type="simple" xlink:href="https://eur-lex.europa.eu/legal-content/DE/ALL/?uri=CELEX:02017R2400-20260101" text:style-name="Internet_20_link" text:visited-style-name="Visited_20_Internet_20_Link">vom 01.01.2026</text:a><text:line-break/>
<text:a xlink:type="simple" xlink:href="https://eur-lex.europa.eu/legal-content/DE/ALL/?uri=CELEX:32022R1362&amp;qid=1715595483491" text:style-name="Internet_20_link" text:visited-style-name="Visited_20_Internet_20_Link">LINK</text:a><text:line-break/>Durchführungsverordnung (EU) 2022/1362 der Kommission vom 1. August 2022 zur Durchführung der Verordnung (EG) Nr. 595/2009 des Europäischen Parlaments und des Rates in Bezug auf die Leistung von schweren Anhängern im Hinblick auf deren Einfluss auf die CO2-Emissionen, den Kraftstoff- und Energieverbrauch und die emissionsfreie Reichweite von Kraftfahrzeugen und zur Änderung der Durchführungsverordnung (EU) 2020/683<text:line-break/>
konsolidierte Fassung <text:a xlink:type="simple" xlink:href="https://eur-lex.europa.eu/legal-content/DE/ALL/?uri=CELEX:02022R1362-20220825" text:style-name="Internet_20_link" text:visited-style-name="Visited_20_Internet_20_Link">vom 25.08.2022</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4::04:09</meta:creation-date>
    <dc:creator>Generated</dc:creator>
    <dc:date>2026-09-01T14::04:09</dc:date>
    <dc:language>en-US</dc:language>
    <meta:editing-cycles>1</meta:editing-cycles>
    <meta:editing-duration>PT0S</meta:editing-duration>
    <dc:title>zusatzinformationen:lex_hn:p17:p17_12</dc:title>
  </office:meta>
</office:document-meta>
</file>