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db511d2e9d66c281c9d5eace3966ac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261396011396cm" style:rel-height="scale"><draw:image xlink:href="Pictures/4db511d2e9d66c281c9d5eace3966ac2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frastruktur für alternative Kraftsto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2:29</meta:creation-date>
    <dc:creator>Generated</dc:creator>
    <dc:date>2026-09-01T09::12:29</dc:date>
    <dc:language>en-US</dc:language>
    <meta:editing-cycles>1</meta:editing-cycles>
    <meta:editing-duration>PT0S</meta:editing-duration>
    <dc:title>zusatzinformationen:lex_hn:p17:p17_17</dc:title>
  </office:meta>
</office:document-meta>
</file>