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b70993f4e77603f00a81d6b0f00d4de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17:p17_1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17:p17" text:style-name="Internet_20_link" text:visited-style-name="Visited_20_Internet_20_Link">Fahrzeuge, Transportmittel, Infrastruktur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59689465409cm" style:rel-height="scale"><draw:image xlink:href="Pictures/b70993f4e77603f00a81d6b0f00d4def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chiffsausrüstungen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14L0090&amp;qid=1488007647933" text:style-name="Internet_20_link" text:visited-style-name="Visited_20_Internet_20_Link">LINK</text:a><text:line-break/>Richtlinie 2014/90/EU des Europäischen Parlaments und des Rates vom 23. Juli 2014 über Schiffsausrüstung und zur Aufhebung der Richtlinie 96/98/EG des Rates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<text:a xlink:type="simple" xlink:href="https://eur-lex.europa.eu/legal-content/DE/ALL/?uri=CELEX:02014L0090-20260802" text:style-name="Internet_20_link" text:visited-style-name="Visited_20_Internet_20_Link">vom 02.08.2026</text:a>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www.gesetze-im-internet.de/schausrv/index.html" text:style-name="Internet_20_link" text:visited-style-name="Visited_20_Internet_20_Link">LINK</text:a><text:line-break/>Schiffsausrüstungsverordnung<text:line-break/>
<text:a xlink:type="simple" xlink:href="https://www.gesetze-im-internet.de/schsg/" text:style-name="Internet_20_link" text:visited-style-name="Visited_20_Internet_20_Link">LINK</text:a><text:line-break/>Schiffssicherheitsgesetz</text:p>
      <text:h text:style-name="Heading_20_3" text:outline-level="3"><text:bookmark-start text:name="__RefHeading___durchfuehrungsrechtsakteleitlinienumsetzungshilfeninformationen_5"/><text:bookmark-start text:name="durchfuehrungsrechtsakteleitlinienumsetzungshilfeninformationen"/>Durchführungsrechtsakte; Leitlinien; Umsetzungshilfen; Informationen<text:bookmark-end text:name="__RefHeading___durchfuehrungsrechtsakteleitlinienumsetzungshilfeninformationen_5"/><text:bookmark-end text:name="durchfuehrungsrechtsakteleitlinienumsetzungshilfeninformationen"/></text:h>
      <text:p text:style-name="Text_20_body"><text:a xlink:type="simple" xlink:href="https://eur-lex.europa.eu/legal-content/DE/ALL/?uri=CELEX:32018R0414&amp;qid=1530530127182" text:style-name="Internet_20_link" text:visited-style-name="Visited_20_Internet_20_Link">LINK</text:a><text:line-break/>Delegierte Verordnung (EU) 2018/414 der Kommission vom 9. Januar 2018 zur Ergänzung der Richtlinie 2014/90/EU des Europäischen Parlaments und des Rates im Hinblick auf die Festlegung der Schiffsausrüstungsgegenstände, die elektronisch gekennzeichnet werden können<text:line-break/>
<text:a xlink:type="simple" xlink:href="https://eur-lex.europa.eu/legal-content/DE/ALL/?uri=CELEX:32024R1295&amp;qid=1714990669565" text:style-name="Internet_20_link" text:visited-style-name="Visited_20_Internet_20_Link">LINK</text:a><text:line-break/>Delegierte Verordnung (EU) 2024/1295 der Kommission vom 26. Februar 2024 über harmonisierte technische Spezifikationen und Prüfnormen für Feuerlöschschläuche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<text:a xlink:type="simple" xlink:href="https://eur-lex.europa.eu/legal-content/DE/ALL/?uri=OJ:L_202601434" text:style-name="Internet_20_link" text:visited-style-name="Visited_20_Internet_20_Link">LINK</text:a><text:line-break/>Durchführungsverordnung (EU) 2026/1434 der Kommission vom 30. Juni 2026 mit Vorschriften für die Anwendung der Richtlinie 2014/90/EU des Europäischen Parlaments und des Rates hinsichtlich der Entwurfs-, Bau- und Leistungsanforderungen sowie der Prüfnormen für Schiffsausrüstung und zur Aufhebung der Durchführungsverordnung (EU) 2025/1533 der Kommission</text:p>
      <text:p text:style-name="Text_20_body"><text:span text:style-name="Emphasis">Hinweis: In den in der Verordnung (EU) 2026/1434 - Artikel 3 genannten Übergangsfristen können Ausrüstungsgegenstände, die nach der Liste der Verordnungen (EU) 2025/1533 oder (EU) 2024/1975 bewertet werden, noch an Bord von Schiffen gebracht und dort genutzt werden. Deshalb verbleiben diese Beschlüsse zur Information vorläufig hier stehen.</text:span><text:line-break/>
<text:a xlink:type="simple" xlink:href="https://eur-lex.europa.eu/legal-content/DE/ALL/?uri=OJ:L_202501533" text:style-name="Internet_20_link" text:visited-style-name="Visited_20_Internet_20_Link">LINK</text:a><text:line-break/>Durchführungsverordnung (EU) 2025/1533 der Kommission vom 23. Juli 2025 mit Vorschriften für die Anwendung der Richtlinie 2014/90/EU des Europäischen Parlaments und des Rates hinsichtlich der Entwurfs-, Bau- und Leistungsanforderungen sowie der Prüfnormen für Schiffsausrüstung und zur Aufhebung der Durchführungsverordnung (EU) 2024/1975 der Kommission<text:line-break/>
<text:a xlink:type="simple" xlink:href="https://eur-lex.europa.eu/legal-content/DE/ALL/?uri=CELEX:32024R1975&amp;qid=1784808779623" text:style-name="Internet_20_link" text:visited-style-name="Visited_20_Internet_20_Link">LINK</text:a><text:line-break/>Durchführungsverordnung (EU) 2024/1975 der Kommission vom 19. Juli 2024 mit Vorschriften für die Anwendung der Richtlinie 2014/90/EU des Europäischen Parlaments und des Rates hinsichtlich der Entwurfs-, Bau- und Leistungsanforderungen sowie der Prüfnormen für Schiffsausrüstung und zur Aufhebung der Durchführungsverordnung (EU) 2023/1667 der Kommission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3::17:27</meta:creation-date>
    <dc:creator>Generated</dc:creator>
    <dc:date>2026-09-01T13::17:27</dc:date>
    <dc:language>en-US</dc:language>
    <meta:editing-cycles>1</meta:editing-cycles>
    <meta:editing-duration>PT0S</meta:editing-duration>
    <dc:title>zusatzinformationen:lex_hn:p17:p17_18</dc:title>
  </office:meta>
</office:document-meta>
</file>