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f87e162525e013325429621a7c6b7e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1123299319728cm" style:rel-height="scale"><draw:image xlink:href="Pictures/7f87e162525e013325429621a7c6b7ea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ahrgastschi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9L0045&amp;qid=1538030102702" text:style-name="Internet_20_link" text:visited-style-name="Visited_20_Internet_20_Link">LINK</text:a><text:line-break/>Richtlinie 2009/45/EG des Europäischen Parlaments und des Rates vom 6. Mai 2009 über Sicherheitsvorschriften und -normen für Fahrgastschiff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9L0045-20220731" text:style-name="Internet_20_link" text:visited-style-name="Visited_20_Internet_20_Link">vom 31.07.2022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schausrv/index.html" text:style-name="Internet_20_link" text:visited-style-name="Visited_20_Internet_20_Link">LINK</text:a><text:line-break/>Schiffsausrüstungsverordnung<text:line-break/>
<text:a xlink:type="simple" xlink:href="https://www.gesetze-im-internet.de/schsg/" text:style-name="Internet_20_link" text:visited-style-name="Visited_20_Internet_20_Link">LINK</text:a><text:line-break/>Schiffs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1::41:42</meta:creation-date>
    <dc:creator>Generated</dc:creator>
    <dc:date>2026-08-31T01::41:42</dc:date>
    <dc:language>en-US</dc:language>
    <meta:editing-cycles>1</meta:editing-cycles>
    <meta:editing-duration>PT0S</meta:editing-duration>
    <dc:title>zusatzinformationen:lex_hn:p17:p17_21</dc:title>
  </office:meta>
</office:document-meta>
</file>