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68f618472382e4cd5b89a1973bbbbc3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23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87909441233cm" style:rel-height="scale"><draw:image xlink:href="Pictures/68f618472382e4cd5b89a1973bbbbc3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Harmonisierte Binnenschifffahrtsinformationsdienste (RIS) auf Binnenwasserstraß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5L0044" text:style-name="Internet_20_link" text:visited-style-name="Visited_20_Internet_20_Link">LINK</text:a><text:line-break/>Richtlinie 2005/44/EG des Europäischen Parlaments und des Rates vom 7. September 2005 über harmonisierte Binnenschifffahrtsinformationsdienste (RIS) auf den Binnenwasserstraßen der Gemeinschaft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05L0044-20260101" text:style-name="Internet_20_link" text:visited-style-name="Visited_20_Internet_20_Link">vom 01.01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5::55:07</meta:creation-date>
    <dc:creator>Generated</dc:creator>
    <dc:date>2026-08-31T15::55:07</dc:date>
    <dc:language>en-US</dc:language>
    <meta:editing-cycles>1</meta:editing-cycles>
    <meta:editing-duration>PT0S</meta:editing-duration>
    <dc:title>zusatzinformationen:lex_hn:p17:p17_23</dc:title>
  </office:meta>
</office:document-meta>
</file>