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3ce971438ea030025d8e0090d87f27b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zusatzinformationen:start" text:style-name="Internet_20_link" text:visited-style-name="Visited_20_Internet_20_Link">Informationsseite</text:a><text:line-break/><text:line-break/><text:a xlink:type="simple" xlink:href="https://www.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17:p17_24"/>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ww.product-compliance.net/doku.php?id=zusatzinformationen:lex_hn:p17:p17" text:style-name="Internet_20_link" text:visited-style-name="Visited_20_Internet_20_Link">Fahrzeuge, Transportmittel, Infrastruktur</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7622882637629cm" style:rel-height="scale"><draw:image xlink:href="Pictures/3ce971438ea030025d8e0090d87f27b5.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Eisenbahnagentur der Europäischen Union</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16R0796&amp;qid=1740556498150" text:style-name="Internet_20_link" text:visited-style-name="Visited_20_Internet_20_Link">LINK</text:a><text:line-break/>Verordnung (EU) 2016/796 des Europäischen Parlaments und des Rates vom 11. Mai 2016 über die Eisenbahnagentur der Europäischen Union und zur Aufhebung der Verordnung (EG) Nr. 881/2004</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vom …</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a xlink:type="simple" xlink:href="https://eur-lex.europa.eu/legal-content/DE/ALL/?uri=CELEX:52025PC0847" text:style-name="Internet_20_link" text:visited-style-name="Visited_20_Internet_20_Link">LINK</text:a><text:line-break/>Vorschlag für eine VERORDNUNG DES EUROPÄISCHEN PARLAMENTS UND DES RATES zur Schaffung eines Rahmens für Maßnahmen zur Erleichterung des Transports von militärischer Ausrüstung, militärischen Gütern und militärischem Personal innerhalb der Union</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unmittelbare Gesetzeskraft in allen Mitgliedstaaten</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0T12::29:02</meta:creation-date>
    <dc:creator>Generated</dc:creator>
    <dc:date>2026-08-30T12::29:02</dc:date>
    <dc:language>en-US</dc:language>
    <meta:editing-cycles>1</meta:editing-cycles>
    <meta:editing-duration>PT0S</meta:editing-duration>
    <dc:title>zusatzinformationen:lex_hn:p17:p17_24</dc:title>
  </office:meta>
</office:document-meta>
</file>