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620e1bbd56ea11cf1b62d7b452b9e1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8:p1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Militärgüter<text:line-break/>Verteidigungsgüter<text:line-break/>Dual use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19757772957cm" style:rel-height="scale"><draw:image xlink:href="Pictures/620e1bbd56ea11cf1b62d7b452b9e12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8:p18_01" text:style-name="Internet_20_link" text:visited-style-name="Visited_20_Internet_20_Link">Militärgüter; Verteidigungsgüter; Dual use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0::22:48</meta:creation-date>
    <dc:creator>Generated</dc:creator>
    <dc:date>2026-08-31T10::22:48</dc:date>
    <dc:language>en-US</dc:language>
    <meta:editing-cycles>1</meta:editing-cycles>
    <meta:editing-duration>PT0S</meta:editing-duration>
    <dc:title>zusatzinformationen:lex_hn:p18:p18</dc:title>
  </office:meta>
</office:document-meta>
</file>